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ptos" svg:font-family="Aptos" style:font-family-generic="swiss" style:font-pitch="variable"/>
    <style:font-face style:name="Arial" svg:font-family="Arial" style:font-family-generic="swiss" style:font-pitch="variable" svg:panose-1="2 11 6 4 2 2 2 2 2 4"/>
  </office:font-face-decls>
  <office:automatic-styles>
    <style:style style:name="P1" style:parent-style-name="Normal" style:master-page-name="MP0" style:family="paragraph">
      <style:paragraph-properties fo:break-before="page"/>
      <style:text-properties style:font-name="Arial" style:font-name-complex="Arial"/>
    </style:style>
    <style:style style:name="P2" style:parent-style-name="Normal" style:family="paragraph">
      <style:text-properties style:font-name="Arial" style:font-name-complex="Arial"/>
    </style:style>
    <style:style style:name="P3" style:parent-style-name="Normal" style:family="paragraph">
      <style:text-properties style:font-name="Times New Roman" style:font-name-complex="Times New Roman" fo:font-size="12pt" style:font-size-asian="12pt" style:font-size-complex="12pt"/>
    </style:style>
    <style:style style:name="P4" style:parent-style-name="Normal" style:family="paragraph">
      <style:text-properties style:font-name="Times New Roman" style:font-name-complex="Times New Roman" fo:font-size="12pt" style:font-size-asian="12pt" style:font-size-complex="12pt"/>
    </style:style>
    <style:style style:name="T5" style:parent-style-name="DefaultParagraphFont" style:family="text">
      <style:text-properties style:font-name="Times New Roman" style:font-name-complex="Times New Roman" fo:font-size="12pt" style:font-size-asian="12pt" style:font-size-complex="12pt"/>
    </style:style>
    <style:style style:name="T6" style:parent-style-name="DefaultParagraphFont" style:family="text">
      <style:text-properties style:font-name="Times New Roman" style:font-name-complex="Times New Roman" fo:font-weight="bold" style:font-weight-asian="bold" style:font-weight-complex="bold" fo:font-size="12pt" style:font-size-asian="12pt" style:font-size-complex="12pt"/>
    </style:style>
    <style:style style:name="P7" style:parent-style-name="Normal" style:family="paragraph">
      <style:text-properties style:font-name="Arial" style:font-name-complex="Arial"/>
    </style:style>
    <style:style style:name="P8" style:parent-style-name="Normal" style:family="paragraph">
      <style:text-properties style:font-name="Arial" style:font-name-complex="Arial"/>
    </style:style>
    <style:style style:name="T9" style:parent-style-name="DefaultParagraphFont" style:family="text">
      <style:text-properties style:font-name="Arial" style:font-name-complex="Arial"/>
    </style:style>
    <style:style style:name="T10" style:parent-style-name="DefaultParagraphFont" style:family="text">
      <style:text-properties style:font-name="Arial" style:font-name-complex="Arial"/>
    </style:style>
    <style:style style:name="T11" style:parent-style-name="DefaultParagraphFont" style:family="text">
      <style:text-properties style:font-name="Arial" style:font-name-complex="Arial"/>
    </style:style>
    <style:style style:name="T12" style:parent-style-name="DefaultParagraphFont" style:family="text">
      <style:text-properties style:font-name="Arial" style:font-name-complex="Arial" fo:font-style="italic" style:font-style-asian="italic" style:font-style-complex="italic" fo:font-size="12pt" style:font-size-asian="12pt" style:font-size-complex="12pt" style:language-asian="et" style:country-asian="EE"/>
    </style:style>
    <style:style style:name="T13" style:parent-style-name="DefaultParagraphFont" style:family="text">
      <style:text-properties style:font-name="Arial" style:font-name-complex="Arial" fo:font-size="12pt" style:font-size-asian="12pt" style:font-size-complex="12pt" style:language-asian="et" style:country-asian="EE"/>
    </style:style>
    <style:style style:name="T14" style:parent-style-name="DefaultParagraphFont" style:family="text">
      <style:text-properties style:font-name="Arial" style:font-name-complex="Arial"/>
    </style:style>
    <style:style style:name="T15" style:parent-style-name="DefaultParagraphFont" style:family="text">
      <style:text-properties style:font-name="Arial" style:font-name-complex="Arial"/>
    </style:style>
    <style:style style:name="T16" style:parent-style-name="DefaultParagraphFont" style:family="text">
      <style:text-properties style:font-name="Arial" style:font-name-complex="Arial"/>
    </style:style>
    <style:style style:name="P17" style:parent-style-name="Normal" style:family="paragraph">
      <style:text-properties style:font-name="Arial" style:font-name-complex="Arial" fo:font-weight="bold" style:font-weight-asian="bold" style:font-weight-complex="bold" fo:font-size="12pt" style:font-size-asian="12pt" style:font-size-complex="12pt" style:language-asian="et" style:country-asian="EE"/>
    </style:style>
    <style:style style:name="P18" style:parent-style-name="Normal" style:family="paragraph">
      <style:text-properties style:font-name="Arial" style:font-name-complex="Arial" fo:font-weight="bold" style:font-weight-asian="bold" style:font-weight-complex="bold" fo:font-size="12pt" style:font-size-asian="12pt" style:font-size-complex="12pt" style:language-asian="et" style:country-asian="EE"/>
    </style:style>
    <style:style style:name="P19" style:parent-style-name="Normal" style:family="paragraph">
      <style:text-properties style:font-name="Arial" style:font-name-complex="Arial" fo:font-weight="bold" style:font-weight-asian="bold" style:font-weight-complex="bold" fo:font-size="12pt" style:font-size-asian="12pt" style:font-size-complex="12pt" style:language-asian="et" style:country-asian="EE"/>
    </style:style>
    <style:style style:name="T20" style:parent-style-name="DefaultParagraphFont" style:family="text">
      <style:text-properties style:font-name="Arial" style:font-name-complex="Arial" fo:font-weight="bold" style:font-weight-asian="bold" style:font-weight-complex="bold" fo:font-size="12pt" style:font-size-asian="12pt" style:font-size-complex="12pt" style:language-asian="et" style:country-asian="EE"/>
    </style:style>
    <style:style style:name="T21" style:parent-style-name="DefaultParagraphFont" style:family="text">
      <style:text-properties style:font-name="Arial" style:font-name-complex="Arial" fo:font-size="12pt" style:font-size-asian="12pt" style:font-size-complex="12pt" style:language-asian="et" style:country-asian="EE"/>
    </style:style>
    <style:style style:name="T22" style:parent-style-name="DefaultParagraphFont" style:family="text">
      <style:text-properties style:font-name="Arial" style:font-name-complex="Arial" fo:font-weight="bold" style:font-weight-asian="bold" style:font-weight-complex="bold" fo:font-size="12pt" style:font-size-asian="12pt" style:font-size-complex="12pt" style:language-asian="et" style:country-asian="EE"/>
    </style:style>
    <style:style style:name="T23" style:parent-style-name="DefaultParagraphFont" style:family="text">
      <style:text-properties style:font-name="Arial" style:font-name-complex="Arial" fo:font-size="12pt" style:font-size-asian="12pt" style:font-size-complex="12pt" style:language-asian="et" style:country-asian="EE"/>
    </style:style>
    <style:style style:name="T24" style:parent-style-name="Hyperlink" style:family="text">
      <style:text-properties style:font-name="Arial" style:font-name-complex="Arial" fo:font-size="12pt" style:font-size-asian="12pt" style:font-size-complex="12pt" style:language-asian="et" style:country-asian="EE"/>
    </style:style>
    <style:style style:name="T25" style:parent-style-name="DefaultParagraphFont" style:family="text">
      <style:text-properties style:font-name="Arial" style:font-name-complex="Arial" fo:font-size="12pt" style:font-size-asian="12pt" style:font-size-complex="12pt" style:language-asian="et" style:country-asian="EE"/>
    </style:style>
    <style:style style:name="T26" style:parent-style-name="Hyperlink" style:family="text">
      <style:text-properties style:font-name="Arial" style:font-name-complex="Arial" fo:font-size="12pt" style:font-size-asian="12pt" style:font-size-complex="12pt" style:language-asian="et" style:country-asian="EE"/>
    </style:style>
    <style:style style:name="T27" style:parent-style-name="DefaultParagraphFont" style:family="text">
      <style:text-properties style:font-name="Arial" style:font-name-complex="Arial" fo:font-size="12pt" style:font-size-asian="12pt" style:font-size-complex="12pt" style:language-asian="et" style:country-asian="EE"/>
    </style:style>
    <style:style style:name="T28" style:parent-style-name="DefaultParagraphFont" style:family="text">
      <style:text-properties style:font-name="Arial" style:font-name-complex="Arial" fo:font-size="12pt" style:font-size-asian="12pt" style:font-size-complex="12pt" style:language-asian="et" style:country-asian="EE"/>
    </style:style>
    <style:style style:name="T29" style:parent-style-name="Hyperlink" style:family="text">
      <style:text-properties style:font-name="Arial" style:font-name-complex="Arial" fo:font-size="12pt" style:font-size-asian="12pt" style:font-size-complex="12pt" style:language-asian="et" style:country-asian="EE"/>
    </style:style>
    <style:style style:name="T30" style:parent-style-name="DefaultParagraphFont" style:family="text">
      <style:text-properties style:font-name="Arial" style:font-name-complex="Arial" fo:font-size="12pt" style:font-size-asian="12pt" style:font-size-complex="12pt" style:language-asian="et" style:country-asian="EE"/>
    </style:style>
    <style:style style:name="T31" style:parent-style-name="Hyperlink" style:family="text">
      <style:text-properties style:font-name="Arial" style:font-name-complex="Arial" fo:font-size="12pt" style:font-size-asian="12pt" style:font-size-complex="12pt" style:language-asian="et" style:country-asian="EE"/>
    </style:style>
    <style:style style:name="T32" style:parent-style-name="DefaultParagraphFont" style:family="text">
      <style:text-properties style:font-name="Arial" style:font-name-complex="Arial" fo:font-size="12pt" style:font-size-asian="12pt" style:font-size-complex="12pt" style:language-asian="et" style:country-asian="EE"/>
    </style:style>
    <style:style style:name="P33" style:parent-style-name="Normal" style:family="paragraph">
      <style:text-properties style:font-name="Arial" style:font-name-complex="Arial" fo:font-size="12pt" style:font-size-asian="12pt" style:font-size-complex="12pt" style:language-asian="et" style:country-asian="EE"/>
    </style:style>
    <style:style style:name="P34" style:parent-style-name="Normal" style:family="paragraph">
      <style:text-properties style:font-name="Arial" style:font-name-complex="Arial" fo:font-weight="bold" style:font-weight-asian="bold" style:font-weight-complex="bold" fo:font-size="15pt" style:font-size-asian="15pt" style:font-size-complex="15pt" style:language-asian="et" style:country-asian="EE"/>
    </style:style>
    <style:style style:name="T35" style:parent-style-name="DefaultParagraphFont" style:family="text">
      <style:text-properties style:font-name="Arial" style:font-name-complex="Arial" fo:font-size="12pt" style:font-size-asian="12pt" style:font-size-complex="12pt" style:language-asian="et" style:country-asian="EE"/>
    </style:style>
    <style:style style:name="T36" style:parent-style-name="Hyperlink" style:family="text">
      <style:text-properties style:font-name="Arial" style:font-name-complex="Arial" fo:font-size="12pt" style:font-size-asian="12pt" style:font-size-complex="12pt" style:language-asian="et" style:country-asian="EE"/>
    </style:style>
    <style:style style:name="T37" style:parent-style-name="DefaultParagraphFont" style:family="text">
      <style:text-properties style:font-name="Arial" style:font-name-complex="Arial" fo:font-size="12pt" style:font-size-asian="12pt" style:font-size-complex="12pt" style:language-asian="et" style:country-asian="EE"/>
    </style:style>
    <style:style style:name="T38" style:parent-style-name="Hyperlink" style:family="text">
      <style:text-properties style:font-name="Arial" style:font-name-complex="Arial" fo:font-size="12pt" style:font-size-asian="12pt" style:font-size-complex="12pt" style:language-asian="et" style:country-asian="EE"/>
    </style:style>
    <style:style style:name="T39" style:parent-style-name="DefaultParagraphFont" style:family="text">
      <style:text-properties style:font-name="Arial" style:font-name-complex="Arial" fo:font-size="12pt" style:font-size-asian="12pt" style:font-size-complex="12pt" style:language-asian="et" style:country-asian="EE"/>
    </style:style>
    <style:style style:name="T40" style:parent-style-name="Hyperlink" style:family="text">
      <style:text-properties style:font-name="Arial" style:font-name-complex="Arial" fo:font-size="12pt" style:font-size-asian="12pt" style:font-size-complex="12pt" style:language-asian="et" style:country-asian="EE"/>
    </style:style>
    <style:style style:name="T41" style:parent-style-name="DefaultParagraphFont" style:family="text">
      <style:text-properties style:font-name="Arial" style:font-name-complex="Arial" fo:font-size="12pt" style:font-size-asian="12pt" style:font-size-complex="12pt" style:language-asian="et" style:country-asian="EE"/>
    </style:style>
    <style:style style:name="P42" style:parent-style-name="Normal" style:family="paragraph">
      <style:text-properties style:font-name="Arial" style:font-name-complex="Arial" fo:font-weight="bold" style:font-weight-asian="bold" style:font-weight-complex="bold" fo:font-size="15pt" style:font-size-asian="15pt" style:font-size-complex="15pt" style:language-asian="et" style:country-asian="EE"/>
    </style:style>
    <style:style style:name="T43" style:parent-style-name="DefaultParagraphFont" style:family="text">
      <style:text-properties style:font-name="Arial" style:font-name-complex="Arial" fo:font-size="12pt" style:font-size-asian="12pt" style:font-size-complex="12pt" style:language-asian="et" style:country-asian="EE"/>
    </style:style>
    <style:style style:name="T44" style:parent-style-name="Hyperlink" style:family="text">
      <style:text-properties style:font-name="Arial" style:font-name-complex="Arial" fo:font-size="12pt" style:font-size-asian="12pt" style:font-size-complex="12pt" style:language-asian="et" style:country-asian="EE"/>
    </style:style>
    <style:style style:name="T45" style:parent-style-name="DefaultParagraphFont" style:family="text">
      <style:text-properties style:font-name="Arial" style:font-name-complex="Arial" fo:font-size="12pt" style:font-size-asian="12pt" style:font-size-complex="12pt" style:language-asian="et" style:country-asian="EE"/>
    </style:style>
    <style:style style:name="T46" style:parent-style-name="Hyperlink" style:family="text">
      <style:text-properties style:font-name="Arial" style:font-name-complex="Arial" fo:font-size="12pt" style:font-size-asian="12pt" style:font-size-complex="12pt" style:language-asian="et" style:country-asian="EE"/>
    </style:style>
    <style:style style:name="T47" style:parent-style-name="DefaultParagraphFont" style:family="text">
      <style:text-properties style:font-name="Arial" style:font-name-complex="Arial" fo:font-size="12pt" style:font-size-asian="12pt" style:font-size-complex="12pt" style:language-asian="et" style:country-asian="EE"/>
    </style:style>
    <style:style style:name="T48" style:parent-style-name="Hyperlink" style:family="text">
      <style:text-properties style:font-name="Arial" style:font-name-complex="Arial" fo:font-size="12pt" style:font-size-asian="12pt" style:font-size-complex="12pt" style:language-asian="et" style:country-asian="EE"/>
    </style:style>
    <style:style style:name="T49" style:parent-style-name="DefaultParagraphFont" style:family="text">
      <style:text-properties style:font-name="Arial" style:font-name-complex="Arial" fo:font-size="12pt" style:font-size-asian="12pt" style:font-size-complex="12pt" style:language-asian="et" style:country-asian="EE"/>
    </style:style>
    <style:style style:name="P50" style:parent-style-name="Normal" style:family="paragraph">
      <style:text-properties style:font-name="Arial" style:font-name-complex="Arial" fo:font-weight="bold" style:font-weight-asian="bold" style:font-weight-complex="bold" fo:font-size="15pt" style:font-size-asian="15pt" style:font-size-complex="15pt" style:language-asian="et" style:country-asian="EE"/>
    </style:style>
    <style:style style:name="T51" style:parent-style-name="DefaultParagraphFont" style:family="text">
      <style:text-properties style:font-name="Arial" style:font-name-complex="Arial" fo:font-size="12pt" style:font-size-asian="12pt" style:font-size-complex="12pt" style:language-asian="et" style:country-asian="EE"/>
    </style:style>
    <style:style style:name="T52" style:parent-style-name="Hyperlink" style:family="text">
      <style:text-properties style:font-name="Arial" style:font-name-complex="Arial" fo:font-size="12pt" style:font-size-asian="12pt" style:font-size-complex="12pt" style:language-asian="et" style:country-asian="EE"/>
    </style:style>
    <style:style style:name="T53" style:parent-style-name="DefaultParagraphFont" style:family="text">
      <style:text-properties style:font-name="Arial" style:font-name-complex="Arial" fo:font-size="12pt" style:font-size-asian="12pt" style:font-size-complex="12pt" style:language-asian="et" style:country-asian="EE"/>
    </style:style>
    <style:style style:name="T54" style:parent-style-name="Hyperlink" style:family="text">
      <style:text-properties style:font-name="Arial" style:font-name-complex="Arial" fo:font-size="12pt" style:font-size-asian="12pt" style:font-size-complex="12pt" style:language-asian="et" style:country-asian="EE"/>
    </style:style>
    <style:style style:name="T55" style:parent-style-name="DefaultParagraphFont" style:family="text">
      <style:text-properties style:font-name="Arial" style:font-name-complex="Arial" fo:font-size="12pt" style:font-size-asian="12pt" style:font-size-complex="12pt" style:language-asian="et" style:country-asian="EE"/>
    </style:style>
    <style:style style:name="T56" style:parent-style-name="Hyperlink" style:family="text">
      <style:text-properties style:font-name="Arial" style:font-name-complex="Arial" fo:font-size="12pt" style:font-size-asian="12pt" style:font-size-complex="12pt" style:language-asian="et" style:country-asian="EE"/>
    </style:style>
    <style:style style:name="T57" style:parent-style-name="DefaultParagraphFont" style:family="text">
      <style:text-properties style:font-name="Arial" style:font-name-complex="Arial" fo:font-size="12pt" style:font-size-asian="12pt" style:font-size-complex="12pt" style:language-asian="et" style:country-asian="EE"/>
    </style:style>
    <style:style style:name="P58" style:parent-style-name="Normal" style:family="paragraph">
      <style:text-properties style:font-name="Arial" style:font-name-complex="Arial" fo:font-weight="bold" style:font-weight-asian="bold" style:font-weight-complex="bold" fo:font-size="15pt" style:font-size-asian="15pt" style:font-size-complex="15pt" style:language-asian="et" style:country-asian="EE"/>
    </style:style>
    <style:style style:name="T59" style:parent-style-name="DefaultParagraphFont" style:family="text">
      <style:text-properties style:font-name="Arial" style:font-name-complex="Arial" fo:font-size="12pt" style:font-size-asian="12pt" style:font-size-complex="12pt" style:language-asian="et" style:country-asian="EE"/>
    </style:style>
    <style:style style:name="T60" style:parent-style-name="DefaultParagraphFont" style:family="text">
      <style:text-properties style:font-name="Arial" style:font-name-complex="Arial" fo:font-weight="bold" style:font-weight-asian="bold" style:font-weight-complex="bold" fo:font-size="12pt" style:font-size-asian="12pt" style:font-size-complex="12pt" style:language-asian="et" style:country-asian="EE"/>
    </style:style>
    <style:style style:name="T61" style:parent-style-name="DefaultParagraphFont" style:family="text">
      <style:text-properties style:font-name="Arial" style:font-name-complex="Arial" fo:font-size="12pt" style:font-size-asian="12pt" style:font-size-complex="12pt" style:language-asian="et" style:country-asian="EE"/>
    </style:style>
    <style:style style:name="T62" style:parent-style-name="Hyperlink" style:family="text">
      <style:text-properties style:font-name="Arial" style:font-name-complex="Arial" fo:font-size="12pt" style:font-size-asian="12pt" style:font-size-complex="12pt" style:language-asian="et" style:country-asian="EE"/>
    </style:style>
    <style:style style:name="T63" style:parent-style-name="DefaultParagraphFont" style:family="text">
      <style:text-properties style:font-name="Arial" style:font-name-complex="Arial" fo:font-size="12pt" style:font-size-asian="12pt" style:font-size-complex="12pt" style:language-asian="et" style:country-asian="EE"/>
    </style:style>
    <style:style style:name="T64" style:parent-style-name="Hyperlink" style:family="text">
      <style:text-properties style:font-name="Arial" style:font-name-complex="Arial" fo:font-size="12pt" style:font-size-asian="12pt" style:font-size-complex="12pt" style:language-asian="et" style:country-asian="EE"/>
    </style:style>
    <style:style style:name="T65" style:parent-style-name="DefaultParagraphFont" style:family="text">
      <style:text-properties style:font-name="Arial" style:font-name-complex="Arial" fo:font-size="12pt" style:font-size-asian="12pt" style:font-size-complex="12pt" style:language-asian="et" style:country-asian="EE"/>
    </style:style>
    <style:style style:name="T66" style:parent-style-name="Hyperlink" style:family="text">
      <style:text-properties style:font-name="Arial" style:font-name-complex="Arial" fo:font-size="12pt" style:font-size-asian="12pt" style:font-size-complex="12pt" style:language-asian="et" style:country-asian="EE"/>
    </style:style>
    <style:style style:name="T67" style:parent-style-name="DefaultParagraphFont" style:family="text">
      <style:text-properties style:font-name="Arial" style:font-name-complex="Arial" fo:font-size="12pt" style:font-size-asian="12pt" style:font-size-complex="12pt" style:language-asian="et" style:country-asian="EE"/>
    </style:style>
    <style:style style:name="T68" style:parent-style-name="Hyperlink" style:family="text">
      <style:text-properties style:font-name="Arial" style:font-name-complex="Arial" fo:font-size="12pt" style:font-size-asian="12pt" style:font-size-complex="12pt" style:language-asian="et" style:country-asian="EE"/>
    </style:style>
    <style:style style:name="T69" style:parent-style-name="DefaultParagraphFont" style:family="text">
      <style:text-properties style:font-name="Arial" style:font-name-complex="Arial" fo:font-size="12pt" style:font-size-asian="12pt" style:font-size-complex="12pt" style:language-asian="et" style:country-asian="EE"/>
    </style:style>
    <style:style style:name="T70" style:parent-style-name="Hyperlink" style:family="text">
      <style:text-properties style:font-name="Arial" style:font-name-complex="Arial" fo:font-size="12pt" style:font-size-asian="12pt" style:font-size-complex="12pt" style:language-asian="et" style:country-asian="EE"/>
    </style:style>
    <style:style style:name="T71" style:parent-style-name="DefaultParagraphFont" style:family="text">
      <style:text-properties style:font-name="Arial" style:font-name-complex="Arial" fo:font-size="12pt" style:font-size-asian="12pt" style:font-size-complex="12pt" style:language-asian="et" style:country-asian="EE"/>
    </style:style>
    <style:style style:name="T72" style:parent-style-name="DefaultParagraphFont" style:family="text">
      <style:text-properties style:font-name="Arial" style:font-name-complex="Arial" fo:font-size="10.5pt" style:font-size-asian="10.5pt" style:font-size-complex="10.5pt" style:language-asian="et" style:country-asian="EE"/>
    </style:style>
    <style:style style:name="T73" style:parent-style-name="Hyperlink" style:family="text">
      <style:text-properties style:font-name="Arial" style:font-name-complex="Arial" fo:font-size="10.5pt" style:font-size-asian="10.5pt" style:font-size-complex="10.5pt" style:language-asian="et" style:country-asian="EE"/>
    </style:style>
    <style:style style:name="P74" style:parent-style-name="NormalWeb" style:family="paragraph">
      <style:text-properties style:font-name="Times New Roman" style:font-name-complex="Times New Roman" fo:font-weight="bold" style:font-weight-asian="bold" style:font-weight-complex="bold"/>
    </style:style>
    <style:style style:name="P75" style:parent-style-name="NormalWeb" style:family="paragraph">
      <style:text-properties style:font-name="Times New Roman" style:font-name-complex="Times New Roman"/>
    </style:style>
    <style:style style:name="T76" style:parent-style-name="DefaultParagraphFont" style:family="text">
      <style:text-properties style:font-name="Times New Roman" style:font-name-complex="Times New Roman"/>
    </style:style>
    <style:style style:name="T77" style:parent-style-name="DefaultParagraphFont" style:family="text">
      <style:text-properties style:font-name="Times New Roman" style:font-name-complex="Times New Roman"/>
    </style:style>
    <style:style style:name="T78" style:parent-style-name="DefaultParagraphFont" style:family="text">
      <style:text-properties style:font-name="Times New Roman" style:font-name-complex="Times New Roman" fo:font-weight="bold" style:font-weight-asian="bold" style:font-weight-complex="bold" fo:color="#C01C28"/>
    </style:style>
    <style:style style:name="T79" style:parent-style-name="DefaultParagraphFont" style:family="text">
      <style:text-properties style:font-name="Times New Roman" style:font-name-complex="Times New Roman"/>
    </style:style>
    <style:style style:name="T80" style:parent-style-name="DefaultParagraphFont" style:family="text">
      <style:text-properties style:font-name="Times New Roman" style:font-name-complex="Times New Roman" fo:font-weight="bold" style:font-weight-asian="bold" style:font-weight-complex="bold" fo:color="#1A5FB4"/>
    </style:style>
    <style:style style:name="P81" style:parent-style-name="Normal" style:family="paragraph">
      <style:paragraph-properties fo:margin-top="0.0694in" fo:margin-bottom="0.0694in"/>
      <style:text-properties style:font-name="Times New Roman" style:font-name-complex="Times New Roman" fo:font-weight="bold" style:font-weight-asian="bold" style:font-weight-complex="bold" fo:font-size="12pt" style:font-size-asian="12pt" style:font-size-complex="12pt"/>
    </style:style>
    <style:style style:name="P82" style:parent-style-name="Normal" style:family="paragraph">
      <style:paragraph-properties fo:margin-top="0.0694in" fo:margin-bottom="0.0694in"/>
    </style:style>
    <style:style style:name="T83" style:parent-style-name="DefaultParagraphFont" style:family="text">
      <style:text-properties style:font-name="Times New Roman" style:font-name-complex="Times New Roman" fo:font-weight="bold" style:font-weight-asian="bold" style:font-weight-complex="bold" fo:font-size="12pt" style:font-size-asian="12pt" style:font-size-complex="12pt"/>
    </style:style>
    <style:style style:name="P84" style:parent-style-name="Normal" style:family="paragraph">
      <style:paragraph-properties fo:margin-top="0.0694in" fo:margin-bottom="0.0694in"/>
    </style:style>
    <style:style style:name="T85" style:parent-style-name="DefaultParagraphFont" style:family="text">
      <style:text-properties style:font-name="Times New Roman" style:font-name-complex="Times New Roman" fo:font-weight="bold" style:font-weight-asian="bold" style:font-weight-complex="bold" fo:font-size="12pt" style:font-size-asian="12pt" style:font-size-complex="12pt"/>
    </style:style>
    <style:style style:name="T86" style:parent-style-name="DefaultParagraphFont" style:family="text">
      <style:text-properties style:font-name="Times New Roman" style:font-name-complex="Times New Roman" fo:font-size="12pt" style:font-size-asian="12pt" style:font-size-complex="12pt"/>
    </style:style>
    <style:style style:name="T87" style:parent-style-name="DefaultParagraphFont" style:family="text">
      <style:text-properties style:font-name="Times New Roman" style:font-name-complex="Times New Roman" fo:font-weight="bold" style:font-weight-asian="bold" style:font-weight-complex="bold" fo:color="#E01B24" fo:font-size="12pt" style:font-size-asian="12pt" style:font-size-complex="12pt"/>
    </style:style>
    <style:style style:name="T88" style:parent-style-name="DefaultParagraphFont" style:family="text">
      <style:text-properties style:font-name="Times New Roman" style:font-name-complex="Times New Roman" fo:font-size="12pt" style:font-size-asian="12pt" style:font-size-complex="12pt"/>
    </style:style>
    <style:style style:name="T89" style:parent-style-name="Hyperlink" style:family="text">
      <style:text-properties style:font-name="Times New Roman" style:font-name-complex="Times New Roman" fo:font-size="12pt" style:font-size-asian="12pt" style:font-size-complex="12pt"/>
    </style:style>
    <style:style style:name="T90" style:parent-style-name="DefaultParagraphFont" style:family="text">
      <style:text-properties style:font-name="Times New Roman" style:font-name-complex="Times New Roman" fo:font-size="12pt" style:font-size-asian="12pt" style:font-size-complex="12pt"/>
    </style:style>
    <style:style style:name="T91" style:parent-style-name="Hyperlink" style:family="text">
      <style:text-properties style:font-name="Times New Roman" style:font-name-complex="Times New Roman" fo:font-size="12pt" style:font-size-asian="12pt" style:font-size-complex="12pt"/>
    </style:style>
    <style:style style:name="T92" style:parent-style-name="DefaultParagraphFont" style:family="text">
      <style:text-properties style:font-name="Times New Roman" style:font-name-complex="Times New Roman" fo:font-size="12pt" style:font-size-asian="12pt" style:font-size-complex="12pt"/>
    </style:style>
    <style:style style:name="T93" style:parent-style-name="DefaultParagraphFont" style:family="text">
      <style:text-properties style:font-name="Times New Roman" style:font-name-complex="Times New Roman"/>
    </style:style>
    <style:style style:name="T94" style:parent-style-name="DefaultParagraphFont" style:family="text">
      <style:text-properties style:font-name="Times New Roman" style:font-name-complex="Times New Roman" fo:font-weight="bold" style:font-weight-asian="bold" style:font-weight-complex="bold" fo:font-style="italic" style:font-style-asian="italic" style:font-style-complex="italic"/>
    </style:style>
    <style:style style:name="T95" style:parent-style-name="DefaultParagraphFont" style:family="text">
      <style:text-properties style:font-name="Times New Roman" style:font-name-complex="Times New Roman" fo:font-style="italic" style:font-style-asian="italic" style:font-style-complex="italic"/>
    </style:style>
    <style:style style:name="T96" style:parent-style-name="DefaultParagraphFont" style:family="text">
      <style:text-properties style:font-name="Times New Roman" style:font-name-complex="Times New Roman" fo:font-weight="bold" style:font-weight-asian="bold" style:font-weight-complex="bold" fo:font-style="italic" style:font-style-asian="italic" style:font-style-complex="italic"/>
    </style:style>
    <style:style style:name="T97" style:parent-style-name="DefaultParagraphFont" style:family="text">
      <style:text-properties style:font-name="Times New Roman" style:font-name-complex="Times New Roman" fo:font-style="italic" style:font-style-asian="italic" style:font-style-complex="italic"/>
    </style:style>
    <style:style style:name="T98" style:parent-style-name="DefaultParagraphFont" style:family="text">
      <style:text-properties style:font-name="Times New Roman" style:font-name-complex="Times New Roman" fo:font-style="italic" style:font-style-asian="italic" style:font-style-complex="italic"/>
    </style:style>
    <style:style style:name="T99" style:parent-style-name="DefaultParagraphFont" style:family="text">
      <style:text-properties style:font-name="Times New Roman" style:font-name-complex="Times New Roman" fo:font-weight="bold" style:font-weight-asian="bold" style:font-weight-complex="bold" fo:font-style="italic" style:font-style-asian="italic" style:font-style-complex="italic"/>
    </style:style>
    <style:style style:name="T100" style:parent-style-name="DefaultParagraphFont" style:family="text">
      <style:text-properties style:font-name="Times New Roman" style:font-name-complex="Times New Roman" fo:font-style="italic" style:font-style-asian="italic" style:font-style-complex="italic"/>
    </style:style>
    <style:style style:name="P101" style:parent-style-name="Normal" style:family="paragraph">
      <style:paragraph-properties fo:margin-top="0.0694in" fo:margin-bottom="0.0694in"/>
    </style:style>
    <style:style style:name="T102" style:parent-style-name="DefaultParagraphFont" style:family="text">
      <style:text-properties style:font-name="Times New Roman" style:font-name-complex="Times New Roman" fo:font-size="12pt" style:font-size-asian="12pt" style:font-size-complex="12pt"/>
    </style:style>
    <style:style style:name="T103" style:parent-style-name="Hyperlink" style:family="text">
      <style:text-properties style:font-name="Times New Roman" style:font-name-complex="Times New Roman" fo:font-size="12pt" style:font-size-asian="12pt" style:font-size-complex="12pt"/>
    </style:style>
    <style:style style:name="T104" style:parent-style-name="DefaultParagraphFont" style:family="text">
      <style:text-properties style:font-name="Times New Roman" style:font-name-complex="Times New Roman" fo:font-size="12pt" style:font-size-asian="12pt" style:font-size-complex="12pt"/>
    </style:style>
    <style:style style:name="T105" style:parent-style-name="Hyperlink" style:family="text">
      <style:text-properties style:font-name="Times New Roman" style:font-name-complex="Times New Roman" fo:font-size="12pt" style:font-size-asian="12pt" style:font-size-complex="12pt"/>
    </style:style>
    <style:style style:name="T106" style:parent-style-name="DefaultParagraphFont" style:family="text">
      <style:text-properties style:font-name="Times New Roman" style:font-name-complex="Times New Roman" fo:font-size="12pt" style:font-size-asian="12pt" style:font-size-complex="12pt"/>
    </style:style>
    <style:style style:name="P107" style:parent-style-name="Normal" style:family="paragraph">
      <style:paragraph-properties fo:margin-top="0.0694in" fo:margin-bottom="0.0694in"/>
      <style:text-properties style:font-name="Times New Roman" style:font-name-complex="Times New Roman" fo:font-size="12pt" style:font-size-asian="12pt" style:font-size-complex="12pt"/>
    </style:style>
    <style:style style:name="P108" style:parent-style-name="Normal" style:family="paragraph">
      <style:paragraph-properties fo:margin-top="0.0694in" fo:margin-bottom="0.0694in"/>
    </style:style>
    <style:style style:name="T109" style:parent-style-name="DefaultParagraphFont" style:family="text">
      <style:text-properties style:font-name="Times New Roman" style:font-name-complex="Times New Roman" fo:font-weight="bold" style:font-weight-asian="bold" style:font-weight-complex="bold" fo:font-size="12pt" style:font-size-asian="12pt" style:font-size-complex="12pt"/>
    </style:style>
    <style:style style:name="P110" style:parent-style-name="Normal" style:family="paragraph">
      <style:paragraph-properties fo:margin-top="0.0694in" fo:margin-bottom="0.0694in"/>
    </style:style>
    <style:style style:name="T111" style:parent-style-name="DefaultParagraphFont" style:family="text">
      <style:text-properties style:font-name="Times New Roman" style:font-name-complex="Times New Roman" fo:font-size="12pt" style:font-size-asian="12pt" style:font-size-complex="12pt"/>
    </style:style>
    <style:style style:name="T112" style:parent-style-name="DefaultParagraphFont" style:family="text">
      <style:text-properties style:font-name="Times New Roman" style:font-name-complex="Times New Roman" fo:font-weight="bold" style:font-weight-asian="bold" style:font-weight-complex="bold" fo:font-style="italic" style:font-style-asian="italic" style:font-style-complex="italic" fo:color="#E01B24" fo:font-size="12pt" style:font-size-asian="12pt" style:font-size-complex="12pt"/>
    </style:style>
    <style:style style:name="T113" style:parent-style-name="DefaultParagraphFont" style:family="text">
      <style:text-properties style:font-name="Times New Roman" style:font-name-complex="Times New Roman" fo:font-size="12pt" style:font-size-asian="12pt" style:font-size-complex="12pt"/>
    </style:style>
    <style:style style:name="T114" style:parent-style-name="DefaultParagraphFont" style:family="text">
      <style:text-properties style:font-name="Times New Roman" style:font-name-complex="Times New Roman" fo:font-weight="bold" style:font-weight-asian="bold" style:font-weight-complex="bold" fo:color="#1C71D8" fo:font-size="12pt" style:font-size-asian="12pt" style:font-size-complex="12pt"/>
    </style:style>
    <style:style style:name="T115" style:parent-style-name="DefaultParagraphFont" style:family="text">
      <style:text-properties style:font-name="Times New Roman" style:font-name-complex="Times New Roman" fo:color="#1C71D8" fo:font-size="12pt" style:font-size-asian="12pt" style:font-size-complex="12pt"/>
    </style:style>
    <style:style style:name="T116" style:parent-style-name="DefaultParagraphFont" style:family="text">
      <style:text-properties style:font-name="Times New Roman" style:font-name-complex="Times New Roman" fo:font-size="12pt" style:font-size-asian="12pt" style:font-size-complex="12pt"/>
    </style:style>
    <style:style style:name="T117" style:parent-style-name="DefaultParagraphFont" style:family="text">
      <style:text-properties style:font-name="Times New Roman" style:font-name-asian="Times New Roman" style:font-name-complex="Times New Roman" fo:font-size="12pt" style:font-size-asian="12pt" style:font-size-complex="12pt"/>
    </style:style>
    <style:style style:name="T118" style:parent-style-name="DefaultParagraphFont" style:family="text">
      <style:text-properties style:font-name="Times New Roman" style:font-name-asian="Times New Roman" style:font-name-complex="Times New Roman" fo:font-weight="bold" style:font-weight-asian="bold" style:font-weight-complex="bold" fo:font-size="12pt" style:font-size-asian="12pt" style:font-size-complex="12pt"/>
    </style:style>
    <style:style style:name="T119" style:parent-style-name="DefaultParagraphFont" style:family="text">
      <style:text-properties style:font-name="Times New Roman" style:font-name-asian="Times New Roman" style:font-name-complex="Times New Roman" fo:font-weight="bold" style:font-weight-asian="bold" style:font-weight-complex="bold" fo:font-style="italic" style:font-style-asian="italic" style:font-style-complex="italic" fo:font-size="12pt" style:font-size-asian="12pt" style:font-size-complex="12pt"/>
    </style:style>
    <style:style style:name="T120" style:parent-style-name="DefaultParagraphFont" style:family="text">
      <style:text-properties style:font-name="Times New Roman" style:font-name-asian="Times New Roman" style:font-name-complex="Times New Roman" fo:font-style="italic" style:font-style-asian="italic" style:font-style-complex="italic" fo:font-size="12pt" style:font-size-asian="12pt" style:font-size-complex="12pt"/>
    </style:style>
    <style:style style:name="T121" style:parent-style-name="DefaultParagraphFont" style:family="text">
      <style:text-properties style:font-name="Times New Roman" style:font-name-asian="Times New Roman" style:font-name-complex="Times New Roman" fo:font-size="12pt" style:font-size-asian="12pt" style:font-size-complex="12pt"/>
    </style:style>
    <style:style style:name="P122" style:parent-style-name="Normal" style:family="paragraph">
      <style:paragraph-properties fo:margin-top="0.0694in" fo:margin-bottom="0.0694in"/>
    </style:style>
    <style:style style:name="T123" style:parent-style-name="DefaultParagraphFont" style:family="text">
      <style:text-properties style:font-name="Times New Roman" style:font-name-complex="Times New Roman" fo:font-size="12pt" style:font-size-asian="12pt" style:font-size-complex="12pt"/>
    </style:style>
    <style:style style:name="T124" style:parent-style-name="DefaultParagraphFont" style:family="text">
      <style:text-properties style:font-name="Times New Roman" style:font-name-complex="Times New Roman" fo:font-weight="bold" style:font-weight-asian="bold" style:font-weight-complex="bold" fo:color="#C01C28" fo:font-size="12pt" style:font-size-asian="12pt" style:font-size-complex="12pt"/>
    </style:style>
    <style:style style:name="T125" style:parent-style-name="DefaultParagraphFont" style:family="text">
      <style:text-properties style:font-name="Times New Roman" style:font-name-complex="Times New Roman" fo:font-size="12pt" style:font-size-asian="12pt" style:font-size-complex="12pt"/>
    </style:style>
    <style:style style:name="T126" style:parent-style-name="Hyperlink" style:family="text">
      <style:text-properties style:font-name="Times New Roman" style:font-name-complex="Times New Roman" fo:font-size="12pt" style:font-size-asian="12pt" style:font-size-complex="12pt"/>
    </style:style>
    <style:style style:name="T127" style:parent-style-name="DefaultParagraphFont" style:family="text">
      <style:text-properties style:font-name="Times New Roman" style:font-name-complex="Times New Roman" fo:font-size="12pt" style:font-size-asian="12pt" style:font-size-complex="12pt"/>
    </style:style>
    <style:style style:name="T128" style:parent-style-name="Hyperlink" style:family="text">
      <style:text-properties style:font-name="Times New Roman" style:font-name-complex="Times New Roman" fo:font-size="12pt" style:font-size-asian="12pt" style:font-size-complex="12pt"/>
    </style:style>
    <style:style style:name="T129" style:parent-style-name="DefaultParagraphFont" style:family="text">
      <style:text-properties style:font-name="Times New Roman" style:font-name-complex="Times New Roman" fo:font-size="12pt" style:font-size-asian="12pt" style:font-size-complex="12pt"/>
    </style:style>
    <style:style style:name="T130" style:parent-style-name="Hyperlink" style:family="text">
      <style:text-properties style:font-name="Times New Roman" style:font-name-complex="Times New Roman" fo:font-size="12pt" style:font-size-asian="12pt" style:font-size-complex="12pt"/>
    </style:style>
    <style:style style:name="T131" style:parent-style-name="DefaultParagraphFont" style:family="text">
      <style:text-properties style:font-name="Times New Roman" style:font-name-complex="Times New Roman" fo:font-size="12pt" style:font-size-asian="12pt" style:font-size-complex="12pt"/>
    </style:style>
    <style:style style:name="T132" style:parent-style-name="DefaultParagraphFont" style:family="text">
      <style:text-properties style:font-name="Times New Roman" style:font-name-asian="Times New Roman" style:font-name-complex="Times New Roman" fo:font-size="12pt" style:font-size-asian="12pt" style:font-size-complex="12pt"/>
    </style:style>
    <style:style style:name="T133" style:parent-style-name="DefaultParagraphFont" style:family="text">
      <style:text-properties style:font-name="Times New Roman" style:font-name-asian="Times New Roman" style:font-name-complex="Times New Roman" fo:font-style="italic" style:font-style-asian="italic" style:font-style-complex="italic" fo:font-size="12pt" style:font-size-asian="12pt" style:font-size-complex="12pt"/>
    </style:style>
    <style:style style:name="T134" style:parent-style-name="DefaultParagraphFont" style:family="text">
      <style:text-properties style:font-name="Times New Roman" style:font-name-asian="Times New Roman" style:font-name-complex="Times New Roman" fo:font-weight="bold" style:font-weight-asian="bold" style:font-weight-complex="bold" fo:font-style="italic" style:font-style-asian="italic" style:font-style-complex="italic" fo:font-size="12pt" style:font-size-asian="12pt" style:font-size-complex="12pt"/>
    </style:style>
    <style:style style:name="T135" style:parent-style-name="DefaultParagraphFont" style:family="text">
      <style:text-properties style:font-name="Times New Roman" style:font-name-asian="Times New Roman" style:font-name-complex="Times New Roman" fo:font-style="italic" style:font-style-asian="italic" style:font-style-complex="italic" fo:font-size="12pt" style:font-size-asian="12pt" style:font-size-complex="12pt"/>
    </style:style>
    <style:style style:name="T136" style:parent-style-name="DefaultParagraphFont" style:family="text">
      <style:text-properties style:font-name="Times New Roman" style:font-name-asian="Times New Roman" style:font-name-complex="Times New Roman" fo:font-size="12pt" style:font-size-asian="12pt" style:font-size-complex="12pt"/>
    </style:style>
    <style:style style:name="P137" style:parent-style-name="Normal" style:family="paragraph">
      <style:paragraph-properties fo:margin-top="0.0694in" fo:margin-bottom="0.0694in"/>
    </style:style>
    <style:style style:name="T138" style:parent-style-name="DefaultParagraphFont" style:family="text">
      <style:text-properties style:font-name="Times New Roman" style:font-name-complex="Times New Roman" fo:font-weight="bold" style:font-weight-asian="bold" style:font-weight-complex="bold" fo:font-size="12pt" style:font-size-asian="12pt" style:font-size-complex="12pt"/>
    </style:style>
    <style:style style:name="P139" style:parent-style-name="Normal" style:family="paragraph">
      <style:paragraph-properties fo:margin-top="0.0694in" fo:margin-bottom="0.0694in"/>
    </style:style>
    <style:style style:name="T140" style:parent-style-name="DefaultParagraphFont" style:family="text">
      <style:text-properties style:font-name="Times New Roman" style:font-name-complex="Times New Roman" fo:font-size="12pt" style:font-size-asian="12pt" style:font-size-complex="12pt"/>
    </style:style>
    <style:style style:name="T141" style:parent-style-name="DefaultParagraphFont" style:family="text">
      <style:text-properties style:font-name="Times New Roman" style:font-name-complex="Times New Roman" fo:font-weight="bold" style:font-weight-asian="bold" style:font-weight-complex="bold" fo:color="#C01C28" fo:font-size="12pt" style:font-size-asian="12pt" style:font-size-complex="12pt"/>
    </style:style>
    <style:style style:name="T142" style:parent-style-name="DefaultParagraphFont" style:family="text">
      <style:text-properties style:font-name="Times New Roman" style:font-name-complex="Times New Roman" fo:font-size="12pt" style:font-size-asian="12pt" style:font-size-complex="12pt"/>
    </style:style>
    <style:style style:name="T143" style:parent-style-name="DefaultParagraphFont" style:family="text">
      <style:text-properties style:font-name="Times New Roman" style:font-name-asian="Times New Roman" style:font-name-complex="Times New Roman" fo:font-style="italic" style:font-style-asian="italic" style:font-style-complex="italic" fo:font-size="12pt" style:font-size-asian="12pt" style:font-size-complex="12pt"/>
    </style:style>
    <style:style style:name="T144" style:parent-style-name="DefaultParagraphFont" style:family="text">
      <style:text-properties style:font-name="Times New Roman" style:font-name-asian="Times New Roman" style:font-name-complex="Times New Roman" fo:font-weight="bold" style:font-weight-asian="bold" style:font-weight-complex="bold" fo:font-style="italic" style:font-style-asian="italic" style:font-style-complex="italic" fo:font-size="12pt" style:font-size-asian="12pt" style:font-size-complex="12pt"/>
    </style:style>
    <style:style style:name="T145" style:parent-style-name="DefaultParagraphFont" style:family="text">
      <style:text-properties style:font-name="Times New Roman" style:font-name-asian="Times New Roman" style:font-name-complex="Times New Roman" fo:font-style="italic" style:font-style-asian="italic" style:font-style-complex="italic" fo:font-size="12pt" style:font-size-asian="12pt" style:font-size-complex="12pt"/>
    </style:style>
    <style:style style:name="T146" style:parent-style-name="DefaultParagraphFont" style:family="text">
      <style:text-properties style:font-name="Times New Roman" style:font-name-asian="Times New Roman" style:font-name-complex="Times New Roman" fo:font-weight="bold" style:font-weight-asian="bold" style:font-weight-complex="bold" fo:font-style="italic" style:font-style-asian="italic" style:font-style-complex="italic" fo:font-size="12pt" style:font-size-asian="12pt" style:font-size-complex="12pt"/>
    </style:style>
    <style:style style:name="T147" style:parent-style-name="DefaultParagraphFont" style:family="text">
      <style:text-properties style:font-name="Times New Roman" style:font-name-asian="Times New Roman" style:font-name-complex="Times New Roman" fo:font-style="italic" style:font-style-asian="italic" style:font-style-complex="italic" fo:font-size="12pt" style:font-size-asian="12pt" style:font-size-complex="12pt"/>
    </style:style>
    <style:style style:name="T148" style:parent-style-name="DefaultParagraphFont" style:family="text">
      <style:text-properties style:font-name="Times New Roman" style:font-name-asian="Times New Roman" style:font-name-complex="Times New Roman" fo:font-style="italic" style:font-style-asian="italic" style:font-style-complex="italic" fo:font-size="12pt" style:font-size-asian="12pt" style:font-size-complex="12pt"/>
    </style:style>
    <style:style style:name="T149" style:parent-style-name="DefaultParagraphFont" style:family="text">
      <style:text-properties style:font-name="Times New Roman" style:font-name-asian="Times New Roman" style:font-name-complex="Times New Roman" fo:font-size="12pt" style:font-size-asian="12pt" style:font-size-complex="12pt"/>
    </style:style>
    <style:style style:name="P150" style:parent-style-name="Normal" style:family="paragraph">
      <style:paragraph-properties fo:margin-top="0.0694in" fo:margin-bottom="0.0694in"/>
    </style:style>
    <style:style style:name="T151" style:parent-style-name="DefaultParagraphFont" style:family="text">
      <style:text-properties style:font-name="Times New Roman" style:font-name-complex="Times New Roman" fo:font-size="12pt" style:font-size-asian="12pt" style:font-size-complex="12pt"/>
    </style:style>
    <style:style style:name="T152" style:parent-style-name="Hyperlink" style:family="text">
      <style:text-properties style:font-name="Times New Roman" style:font-name-complex="Times New Roman" fo:font-size="12pt" style:font-size-asian="12pt" style:font-size-complex="12pt"/>
    </style:style>
    <style:style style:name="T153" style:parent-style-name="DefaultParagraphFont" style:family="text">
      <style:text-properties style:font-name="Times New Roman" style:font-name-complex="Times New Roman" fo:font-size="12pt" style:font-size-asian="12pt" style:font-size-complex="12pt"/>
    </style:style>
    <style:style style:name="T154" style:parent-style-name="Hyperlink" style:family="text">
      <style:text-properties style:font-name="Times New Roman" style:font-name-complex="Times New Roman" fo:font-size="12pt" style:font-size-asian="12pt" style:font-size-complex="12pt"/>
    </style:style>
    <style:style style:name="T155" style:parent-style-name="DefaultParagraphFont" style:family="text">
      <style:text-properties style:font-name="Times New Roman" style:font-name-complex="Times New Roman" fo:font-size="12pt" style:font-size-asian="12pt" style:font-size-complex="12pt"/>
    </style:style>
    <style:style style:name="T156" style:parent-style-name="Hyperlink" style:family="text">
      <style:text-properties style:font-name="Times New Roman" style:font-name-complex="Times New Roman" fo:font-size="12pt" style:font-size-asian="12pt" style:font-size-complex="12pt"/>
    </style:style>
    <style:style style:name="T157" style:parent-style-name="DefaultParagraphFont" style:family="text">
      <style:text-properties style:font-name="Times New Roman" style:font-name-complex="Times New Roman" fo:font-size="12pt" style:font-size-asian="12pt" style:font-size-complex="12pt"/>
    </style:style>
    <style:style style:name="T158" style:parent-style-name="DefaultParagraphFont" style:family="text">
      <style:text-properties style:font-name="Times New Roman" style:font-name-asian="Times New Roman" style:font-name-complex="Times New Roman" fo:font-size="12pt" style:font-size-asian="12pt" style:font-size-complex="12pt"/>
    </style:style>
    <style:style style:name="T159" style:parent-style-name="DefaultParagraphFont" style:family="text">
      <style:text-properties style:font-name="Times New Roman" style:font-name-asian="Times New Roman" style:font-name-complex="Times New Roman" fo:font-style="italic" style:font-style-asian="italic" style:font-style-complex="italic" fo:font-size="12pt" style:font-size-asian="12pt" style:font-size-complex="12pt"/>
    </style:style>
    <style:style style:name="T160" style:parent-style-name="DefaultParagraphFont" style:family="text">
      <style:text-properties style:font-name="Times New Roman" style:font-name-asian="Times New Roman" style:font-name-complex="Times New Roman" fo:font-weight="bold" style:font-weight-asian="bold" style:font-weight-complex="bold" fo:font-style="italic" style:font-style-asian="italic" style:font-style-complex="italic" fo:font-size="12pt" style:font-size-asian="12pt" style:font-size-complex="12pt"/>
    </style:style>
    <style:style style:name="T161" style:parent-style-name="DefaultParagraphFont" style:family="text">
      <style:text-properties style:font-name="Times New Roman" style:font-name-asian="Times New Roman" style:font-name-complex="Times New Roman" fo:font-style="italic" style:font-style-asian="italic" style:font-style-complex="italic" fo:font-size="12pt" style:font-size-asian="12pt" style:font-size-complex="12pt"/>
    </style:style>
    <style:style style:name="T162" style:parent-style-name="DefaultParagraphFont" style:family="text">
      <style:text-properties style:font-name="Times New Roman" style:font-name-asian="Times New Roman" style:font-name-complex="Times New Roman" fo:font-size="12pt" style:font-size-asian="12pt" style:font-size-complex="12pt"/>
    </style:style>
    <style:style style:name="P163" style:parent-style-name="Normal" style:family="paragraph">
      <style:paragraph-properties fo:margin-top="0.0694in" fo:margin-bottom="0.0694in"/>
    </style:style>
    <style:style style:name="T164" style:parent-style-name="DefaultParagraphFont" style:family="text">
      <style:text-properties style:font-name="Times New Roman" style:font-name-complex="Times New Roman" fo:font-weight="bold" style:font-weight-asian="bold" style:font-weight-complex="bold" fo:font-size="12pt" style:font-size-asian="12pt" style:font-size-complex="12pt"/>
    </style:style>
    <style:style style:name="P165" style:parent-style-name="Normal" style:family="paragraph">
      <style:paragraph-properties fo:margin-top="0.0694in" fo:margin-bottom="0.0694in"/>
    </style:style>
    <style:style style:name="T166" style:parent-style-name="DefaultParagraphFont" style:family="text">
      <style:text-properties style:font-name="Times New Roman" style:font-name-complex="Times New Roman" fo:font-size="12pt" style:font-size-asian="12pt" style:font-size-complex="12pt"/>
    </style:style>
    <style:style style:name="T167" style:parent-style-name="DefaultParagraphFont" style:family="text">
      <style:text-properties style:font-name="Times New Roman" style:font-name-complex="Times New Roman" fo:font-weight="bold" style:font-weight-asian="bold" style:font-weight-complex="bold" fo:color="#C01C28" fo:font-size="12pt" style:font-size-asian="12pt" style:font-size-complex="12pt"/>
    </style:style>
    <style:style style:name="T168" style:parent-style-name="DefaultParagraphFont" style:family="text">
      <style:text-properties style:font-name="Times New Roman" style:font-name-complex="Times New Roman" fo:font-size="12pt" style:font-size-asian="12pt" style:font-size-complex="12pt"/>
    </style:style>
    <style:style style:name="T169" style:parent-style-name="Hyperlink" style:family="text">
      <style:text-properties style:font-name="Times New Roman" style:font-name-complex="Times New Roman" fo:font-size="12pt" style:font-size-asian="12pt" style:font-size-complex="12pt"/>
    </style:style>
    <style:style style:name="T170" style:parent-style-name="DefaultParagraphFont" style:family="text">
      <style:text-properties style:font-name="Times New Roman" style:font-name-complex="Times New Roman" fo:font-size="12pt" style:font-size-asian="12pt" style:font-size-complex="12pt"/>
    </style:style>
    <style:style style:name="T171" style:parent-style-name="Hyperlink" style:family="text">
      <style:text-properties style:font-name="Times New Roman" style:font-name-complex="Times New Roman" fo:font-size="12pt" style:font-size-asian="12pt" style:font-size-complex="12pt"/>
    </style:style>
    <style:style style:name="T172" style:parent-style-name="DefaultParagraphFont" style:family="text">
      <style:text-properties style:font-name="Times New Roman" style:font-name-complex="Times New Roman" fo:font-size="12pt" style:font-size-asian="12pt" style:font-size-complex="12pt"/>
    </style:style>
    <style:style style:name="T173" style:parent-style-name="Hyperlink" style:family="text">
      <style:text-properties style:font-name="Times New Roman" style:font-name-complex="Times New Roman" fo:font-size="12pt" style:font-size-asian="12pt" style:font-size-complex="12pt"/>
    </style:style>
    <style:style style:name="T174" style:parent-style-name="DefaultParagraphFont" style:family="text">
      <style:text-properties style:font-name="Times New Roman" style:font-name-complex="Times New Roman" fo:font-size="12pt" style:font-size-asian="12pt" style:font-size-complex="12pt"/>
    </style:style>
    <style:style style:name="T175" style:parent-style-name="DefaultParagraphFont" style:family="text">
      <style:text-properties style:font-name="Times New Roman" style:font-name-asian="Times New Roman" style:font-name-complex="Times New Roman" fo:font-size="12pt" style:font-size-asian="12pt" style:font-size-complex="12pt"/>
    </style:style>
    <style:style style:name="T176" style:parent-style-name="DefaultParagraphFont" style:family="text">
      <style:text-properties style:font-name="Times New Roman" style:font-name-asian="Times New Roman" style:font-name-complex="Times New Roman" fo:font-style="italic" style:font-style-asian="italic" style:font-style-complex="italic" fo:font-size="12pt" style:font-size-asian="12pt" style:font-size-complex="12pt"/>
    </style:style>
    <style:style style:name="T177" style:parent-style-name="DefaultParagraphFont" style:family="text">
      <style:text-properties style:font-name="Times New Roman" style:font-name-asian="Times New Roman" style:font-name-complex="Times New Roman" fo:font-weight="bold" style:font-weight-asian="bold" style:font-weight-complex="bold" fo:font-style="italic" style:font-style-asian="italic" style:font-style-complex="italic" fo:font-size="12pt" style:font-size-asian="12pt" style:font-size-complex="12pt"/>
    </style:style>
    <style:style style:name="T178" style:parent-style-name="DefaultParagraphFont" style:family="text">
      <style:text-properties style:font-name="Times New Roman" style:font-name-asian="Times New Roman" style:font-name-complex="Times New Roman" fo:font-style="italic" style:font-style-asian="italic" style:font-style-complex="italic" fo:font-size="12pt" style:font-size-asian="12pt" style:font-size-complex="12pt"/>
    </style:style>
    <style:style style:name="T179" style:parent-style-name="DefaultParagraphFont" style:family="text">
      <style:text-properties style:font-name="Times New Roman" style:font-name-asian="Times New Roman" style:font-name-complex="Times New Roman" fo:font-size="12pt" style:font-size-asian="12pt" style:font-size-complex="12pt"/>
    </style:style>
    <style:style style:name="P180" style:parent-style-name="Normal" style:family="paragraph">
      <style:paragraph-properties fo:margin-top="0.0694in" fo:margin-bottom="0.0694in"/>
    </style:style>
    <style:style style:name="T181" style:parent-style-name="DefaultParagraphFont" style:family="text">
      <style:text-properties style:font-name="Times New Roman" style:font-name-complex="Times New Roman" fo:font-weight="bold" style:font-weight-asian="bold" style:font-weight-complex="bold" fo:font-size="12pt" style:font-size-asian="12pt" style:font-size-complex="12pt"/>
    </style:style>
    <style:style style:name="P182" style:parent-style-name="Normal" style:family="paragraph">
      <style:paragraph-properties fo:margin-top="0.0694in" fo:margin-bottom="0.0694in"/>
    </style:style>
    <style:style style:name="T183" style:parent-style-name="DefaultParagraphFont" style:family="text">
      <style:text-properties style:font-name="Times New Roman" style:font-name-complex="Times New Roman" fo:font-size="12pt" style:font-size-asian="12pt" style:font-size-complex="12pt"/>
    </style:style>
    <style:style style:name="T184" style:parent-style-name="DefaultParagraphFont" style:family="text">
      <style:text-properties style:font-name="Times New Roman" style:font-name-complex="Times New Roman" fo:font-weight="bold" style:font-weight-asian="bold" style:font-weight-complex="bold" fo:font-size="12pt" style:font-size-asian="12pt" style:font-size-complex="12pt"/>
    </style:style>
    <style:style style:name="T185" style:parent-style-name="DefaultParagraphFont" style:family="text">
      <style:text-properties style:font-name="Times New Roman" style:font-name-complex="Times New Roman" fo:font-size="12pt" style:font-size-asian="12pt" style:font-size-complex="12pt"/>
    </style:style>
    <style:style style:name="T186" style:parent-style-name="DefaultParagraphFont" style:family="text">
      <style:text-properties style:font-name="Times New Roman" style:font-name-complex="Times New Roman" fo:font-weight="bold" style:font-weight-asian="bold" style:font-weight-complex="bold" fo:color="#C01C28" fo:font-size="12pt" style:font-size-asian="12pt" style:font-size-complex="12pt"/>
    </style:style>
    <style:style style:name="T187" style:parent-style-name="DefaultParagraphFont" style:family="text">
      <style:text-properties style:font-name="Times New Roman" style:font-name-complex="Times New Roman" fo:font-size="12pt" style:font-size-asian="12pt" style:font-size-complex="12pt"/>
    </style:style>
    <style:style style:name="T188" style:parent-style-name="Hyperlink" style:family="text">
      <style:text-properties style:font-name="Times New Roman" style:font-name-complex="Times New Roman" fo:font-size="12pt" style:font-size-asian="12pt" style:font-size-complex="12pt"/>
    </style:style>
    <style:style style:name="T189" style:parent-style-name="DefaultParagraphFont" style:family="text">
      <style:text-properties style:font-name="Times New Roman" style:font-name-complex="Times New Roman" fo:font-size="12pt" style:font-size-asian="12pt" style:font-size-complex="12pt"/>
    </style:style>
    <style:style style:name="T190" style:parent-style-name="Hyperlink" style:family="text">
      <style:text-properties style:font-name="Times New Roman" style:font-name-complex="Times New Roman" fo:font-size="12pt" style:font-size-asian="12pt" style:font-size-complex="12pt"/>
    </style:style>
    <style:style style:name="T191" style:parent-style-name="DefaultParagraphFont" style:family="text">
      <style:text-properties style:font-name="Times New Roman" style:font-name-complex="Times New Roman" fo:font-size="12pt" style:font-size-asian="12pt" style:font-size-complex="12pt"/>
    </style:style>
    <style:style style:name="T192" style:parent-style-name="Hyperlink" style:family="text">
      <style:text-properties style:font-name="Times New Roman" style:font-name-complex="Times New Roman" fo:font-size="12pt" style:font-size-asian="12pt" style:font-size-complex="12pt"/>
    </style:style>
    <style:style style:name="T193" style:parent-style-name="DefaultParagraphFont" style:family="text">
      <style:text-properties style:font-name="Times New Roman" style:font-name-complex="Times New Roman" fo:font-size="12pt" style:font-size-asian="12pt" style:font-size-complex="12pt"/>
    </style:style>
    <style:style style:name="T194" style:parent-style-name="Hyperlink" style:family="text">
      <style:text-properties style:font-name="Times New Roman" style:font-name-complex="Times New Roman" fo:font-size="12pt" style:font-size-asian="12pt" style:font-size-complex="12pt"/>
    </style:style>
    <style:style style:name="T195" style:parent-style-name="DefaultParagraphFont" style:family="text">
      <style:text-properties style:font-name="Times New Roman" style:font-name-complex="Times New Roman" fo:font-size="12pt" style:font-size-asian="12pt" style:font-size-complex="12pt"/>
    </style:style>
    <style:style style:name="T196" style:parent-style-name="Hyperlink" style:family="text">
      <style:text-properties style:font-name="Times New Roman" style:font-name-complex="Times New Roman" fo:font-size="12pt" style:font-size-asian="12pt" style:font-size-complex="12pt"/>
    </style:style>
    <style:style style:name="T197" style:parent-style-name="DefaultParagraphFont" style:family="text">
      <style:text-properties style:font-name="Times New Roman" style:font-name-complex="Times New Roman" fo:font-size="12pt" style:font-size-asian="12pt" style:font-size-complex="12pt"/>
    </style:style>
    <style:style style:name="T198" style:parent-style-name="DefaultParagraphFont" style:family="text">
      <style:text-properties style:font-name="Times New Roman" style:font-name-complex="Times New Roman"/>
    </style:style>
    <style:style style:name="T199" style:parent-style-name="DefaultParagraphFont" style:family="text">
      <style:text-properties style:font-name="Times New Roman" style:font-name-complex="Times New Roman" fo:font-weight="bold" style:font-weight-asian="bold" style:font-weight-complex="bold" fo:font-style="italic" style:font-style-asian="italic" style:font-style-complex="italic"/>
    </style:style>
    <style:style style:name="T200" style:parent-style-name="DefaultParagraphFont" style:family="text">
      <style:text-properties style:font-name="Times New Roman" style:font-name-complex="Times New Roman" fo:font-style="italic" style:font-style-asian="italic" style:font-style-complex="italic"/>
    </style:style>
    <style:style style:name="T201" style:parent-style-name="DefaultParagraphFont" style:family="text">
      <style:text-properties style:font-name="Times New Roman" style:font-name-complex="Times New Roman" fo:font-weight="bold" style:font-weight-asian="bold" style:font-weight-complex="bold" fo:font-style="italic" style:font-style-asian="italic" style:font-style-complex="italic"/>
    </style:style>
    <style:style style:name="T202" style:parent-style-name="DefaultParagraphFont" style:family="text">
      <style:text-properties style:font-name="Times New Roman" style:font-name-complex="Times New Roman" fo:font-style="italic" style:font-style-asian="italic" style:font-style-complex="italic"/>
    </style:style>
    <style:style style:name="T203" style:parent-style-name="DefaultParagraphFont" style:family="text">
      <style:text-properties style:font-name="Times New Roman" style:font-name-complex="Times New Roman" fo:font-style="italic" style:font-style-asian="italic" style:font-style-complex="italic"/>
    </style:style>
    <style:style style:name="P204" style:parent-style-name="Normal" style:family="paragraph">
      <style:paragraph-properties fo:margin-top="0.0694in" fo:margin-bottom="0.0694in"/>
    </style:style>
    <style:style style:name="T205" style:parent-style-name="DefaultParagraphFont" style:family="text">
      <style:text-properties style:font-name="Times New Roman" style:font-name-complex="Times New Roman" fo:font-size="12pt" style:font-size-asian="12pt" style:font-size-complex="12pt"/>
    </style:style>
    <style:style style:name="T206" style:parent-style-name="Hyperlink" style:family="text">
      <style:text-properties style:font-name="Times New Roman" style:font-name-complex="Times New Roman" fo:font-size="12pt" style:font-size-asian="12pt" style:font-size-complex="12pt"/>
    </style:style>
    <style:style style:name="P207" style:parent-style-name="Normal" style:family="paragraph">
      <style:paragraph-properties fo:margin-top="0.0694in" fo:margin-bottom="0.0694in"/>
      <style:text-properties style:font-name="Times New Roman" style:font-name-complex="Times New Roman" fo:font-size="12pt" style:font-size-asian="12pt" style:font-size-complex="12pt"/>
    </style:style>
    <style:style style:name="P208" style:parent-style-name="Normal" style:family="paragraph">
      <style:text-properties style:font-name="Times New Roman" style:font-name-complex="Times New Roman" fo:font-size="12pt" style:font-size-asian="12pt" style:font-size-complex="12pt"/>
    </style:style>
  </office:automatic-styles>
  <office:body>
    <office:text text:use-soft-page-breaks="true">
      <text:p text:style-name="P1"><text:s text:c="2"/></text:p>
      <text:p text:style-name="P2"/>
      <text:p text:style-name="P3"/>
      <text:p text:style-name="P4"/>
      <text:p text:style-name="Normal"><text:span text:style-name="T5"><text:s text:c="2"/></text:span><text:span text:style-name="T6">Tehisaru Eesti Rahvastikutaaste Regionaalprogrammi ERARE rakendamisest</text:span></text:p>
      <text:p text:style-name="P7"/>
      <text:p text:style-name="P8"/>
      <text:p text:style-name="Normal"><text:span text:style-name="T9">Google portaalis on kasutatav AI Mode. <text:s/>Sellele esitati</text:span><text:span text:style-name="T10"><text:s/>30.08.2026</text:span><text:span text:style-name="T11"><text:s/>päring: <text:s/></text:span><text:span text:style-name="T12">Miks ei ole ERAREt siiani rakendatud?</text:span><text:span text:style-name="T13"> Allpool on<text:s/></text:span><text:span text:style-name="T14"><text:s/>üllatavalt  korrektne vastus</text:span><text:span text:style-name="T15">, sellele järgneb professor Ülo Vooglaiu redaktsioon.</text:span><text:span text:style-name="T16"><text:s/> </text:span></text:p>
      <text:p text:style-name="P17"/>
      <text:p text:style-name="P18">AI Mode vastus päringule:<text:s/></text:p>
      <text:p text:style-name="P19"/>
      <text:p text:style-name="Normal"><text:span text:style-name="T20">Eesti Rahvastikutaaste Regionaalprogrammi (ERARE)</text:span><text:span text:style-name="T21"><text:s/>ei ole siiani riiklikult rakendatud eelkõige<text:s/></text:span><text:span text:style-name="T22">poliitilise tahte puudumise, riigiasutuste bürokraatliku killustatuse ja liigse tsentraliseerituse tõttu</text:span><text:span text:style-name="T23">. [</text:span><text:a xlink:href="https://www.google.com/goto?url=CAESmQEB6zswFdHH-kgvxKFrE6bddgEodQbVeCixPBxjkd6Jim6gCfs22cR99UJuWBmm4fS8wmpiRFEKeGv6tOaqzqUL14jq4DvPg0UOKv4dVRYWkCRQmWBf_Wt5riGUSfpBWwyzkxSjRIPBe8J-YNyf-JXYpgZtypJNM9f7DEZkN7loWg9g7tSe7maId5HhNFHB83v7K5yZ0JAi59k" office:target-frame-name="_top" xlink:show="replace"><text:span text:style-name="T24">1</text:span></text:a><text:span text:style-name="T25">,<text:s/></text:span><text:a xlink:href="https://www.google.com/goto?url=CAESawHrOzAV7XVXNw46Yt-0F7BSj8Ot-1jewS05aoKPdS4Y4Qoqli_AqNMMrnpTJB9vzNKBhL62v3cvuL4HQ77KdKYG_rVnouSHzKeXn-doaI2fryMVonO5QzUl_1Dyefy7tNRqLduxUAIHJ7Y9" office:target-frame-name="_top" xlink:show="replace"><text:span text:style-name="T26">2</text:span></text:a><text:span text:style-name="T27">]</text:span></text:p>
      <text:p text:style-name="Normal"><text:span text:style-name="T28">Kuigi programmi autorid (eesotsas Jaak Uibu ja Valter Aasmäega) on selle käivitamise eest võidelnud juba veerand sajandit, on see jäänud pelgalt teoreetiliseks visiooniks. [</text:span><text:a xlink:href="https://www.google.com/goto?url=CAESqgEB6zswFQDa1xV6P4mpI2Kb2gzWHSAYPSOMQtmKPL14wAu_25VlaYunZYt3hgO69qlOcPzwZdxDfcoBGkDASftPR74EadweJCKrSOQ4XxzbfOdGl4QVt_JkZhZ48bBzv43fI_cCl48tmwnyqaiJLeEgEsU6L5NlORdIgn_KAGiGNj4dYuxcw7_cFtDAWLOlQrak-wqmJh5eqZFZ475se8Z8yMm2KSCU-TByvw" office:target-frame-name="_top" xlink:show="replace"><text:span text:style-name="T29">1</text:span></text:a><text:span text:style-name="T30">,<text:s/></text:span><text:a xlink:href="https://www.google.com/goto?url=CAESmQEB6zswFdHH-kgvxKFrE6bddgEodQbVeCixPBxjkd6Jim6gCfs22cR99UJuWBmm4fS8wmpiRFEKeGv6tOaqzqUL14jq4DvPg0UOKv4dVRYWkCRQmWBf_Wt5riGUSfpBWwyzkxSjRIPBe8J-YNyf-JXYpgZtypJNM9f7DEZkN7loWg9g7tSe7maId5HhNFHB83v7K5yZ0JAi59k" office:target-frame-name="_top" xlink:show="replace"><text:span text:style-name="T31">2</text:span></text:a><text:span text:style-name="T32">]</text:span></text:p>
      <text:p text:style-name="P33">Peamised põhjused, miks ERARE on jäänud sahtlisse:</text:p>
      <text:p text:style-name="P34">1. Riigiasutuste ülesed "silotornid"</text:p>
      <text:p text:style-name="Normal"><text:span text:style-name="T35">Programmi käivitamist takistab ministeeriumide ja ametkondade vaheline koostöö puudumine. ERARE on olemuselt terviklik programm, mis seob kokku regionaalpoliitika, sündimuse, maaelu ja majanduse. Eesti riigijuhtimises on aga harjutud probleeme lahendama kitsalt ametkondade kaupa – vastutust veeretatakse ühe ministeeriumi kaelast teisele ning puudub keskne institutsioon, mis võtaks sellise suure ja mitmetahulise reformi juhtida. [</text:span><text:a xlink:href="https://www.google.com/goto?url=CAESawHrOzAV7XVXNw46Yt-0F7BSj8Ot-1jewS05aoKPdS4Y4Qoqli_AqNMMrnpTJB9vzNKBhL62v3cvuL4HQ77KdKYG_rVnouSHzKeXn-doaI2fryMVonO5QzUl_1Dyefy7tNRqLduxUAIHJ7Y9" office:target-frame-name="_top" xlink:show="replace"><text:span text:style-name="T36">1</text:span></text:a><text:span text:style-name="T37">,<text:s/></text:span><text:a xlink:href="https://www.google.com/goto?url=CAESmQEB6zswFdHH-kgvxKFrE6bddgEodQbVeCixPBxjkd6Jim6gCfs22cR99UJuWBmm4fS8wmpiRFEKeGv6tOaqzqUL14jq4DvPg0UOKv4dVRYWkCRQmWBf_Wt5riGUSfpBWwyzkxSjRIPBe8J-YNyf-JXYpgZtypJNM9f7DEZkN7loWg9g7tSe7maId5HhNFHB83v7K5yZ0JAi59k" office:target-frame-name="_top" xlink:show="replace"><text:span text:style-name="T38">2</text:span></text:a><text:span text:style-name="T39">,<text:s/></text:span><text:a xlink:href="https://www.google.com/goto?url=CAESqgEB6zswFQDa1xV6P4mpI2Kb2gzWHSAYPSOMQtmKPL14wAu_25VlaYunZYt3hgO69qlOcPzwZdxDfcoBGkDASftPR74EadweJCKrSOQ4XxzbfOdGl4QVt_JkZhZ48bBzv43fI_cCl48tmwnyqaiJLeEgEsU6L5NlORdIgn_KAGiGNj4dYuxcw7_cFtDAWLOlQrak-wqmJh5eqZFZ475se8Z8yMm2KSCU-TByvw" office:target-frame-name="_top" xlink:show="replace"><text:span text:style-name="T40">3</text:span></text:a><text:span text:style-name="T41">]</text:span></text:p>
      <text:p text:style-name="P42">2. Riikliku suuna hoidmine tsentraliseerimisel</text:p>
      <text:p text:style-name="Normal"><text:span text:style-name="T43">Eesti regionaalpoliitika on viimastel aastakümnetel liikunud pigem tsentraliseerimise suunas. Elu ja töökohad on koondunud suurematesse linnadesse ja nende ümbrusesse. ERARE pakub aga täiesti vastupidist visiooni – Konstantin Pätsi aegse asumipoliitika eeskujul noorte perede aktiivset maale suunamist ja sinna elama asutamist. Riiklikul tasandil pole leitud piisavalt poliitilist julgust ega veendumust, et hakata turgu ja inimeste liikumist nii radikaalsete meetmetega suunama. [</text:span><text:a xlink:href="https://www.google.com/goto?url=CAESXgHrOzAVWIMib-2VMLZCFG6Zl7RJsaMpwUwAqM7LDO7xPMf3BaaraXdnDyYA2bX1Mamu_HNNGwsAORZ7hVC2Sv0FdnebOC_-oYgrOmPDhdDm8LKM78xNns9crSsjdVA" office:target-frame-name="_top" xlink:show="replace"><text:span text:style-name="T44">1</text:span></text:a><text:span text:style-name="T45">,<text:s/></text:span><text:a xlink:href="https://www.google.com/goto?url=CAESmQEB6zswFdHH-kgvxKFrE6bddgEodQbVeCixPBxjkd6Jim6gCfs22cR99UJuWBmm4fS8wmpiRFEKeGv6tOaqzqUL14jq4DvPg0UOKv4dVRYWkCRQmWBf_Wt5riGUSfpBWwyzkxSjRIPBe8J-YNyf-JXYpgZtypJNM9f7DEZkN7loWg9g7tSe7maId5HhNFHB83v7K5yZ0JAi59k" office:target-frame-name="_top" xlink:show="replace"><text:span text:style-name="T46">2</text:span></text:a><text:span text:style-name="T47">,<text:s/></text:span><text:a xlink:href="https://www.google.com/goto?url=CAESqgEB6zswFQDa1xV6P4mpI2Kb2gzWHSAYPSOMQtmKPL14wAu_25VlaYunZYt3hgO69qlOcPzwZdxDfcoBGkDASftPR74EadweJCKrSOQ4XxzbfOdGl4QVt_JkZhZ48bBzv43fI_cCl48tmwnyqaiJLeEgEsU6L5NlORdIgn_KAGiGNj4dYuxcw7_cFtDAWLOlQrak-wqmJh5eqZFZ475se8Z8yMm2KSCU-TByvw" office:target-frame-name="_top" xlink:show="replace"><text:span text:style-name="T48">3</text:span></text:a><text:span text:style-name="T49">]</text:span></text:p>
      <text:p text:style-name="P50">3. Rahaliste vahendite ja pikaajalise visiooni puudumine</text:p>
      <text:p text:style-name="Normal"><text:span text:style-name="T51">Noorte perede maapiirkondadesse toomine, neile elamispindade ja vajaliku sotsiaalse infrastruktuuri (lasteaiad, koolid, teed, arstiabi) tagamine nõuab hiiglaslikke pikaajalisi investeeringuid. Kuna Eesti valitsuste ja poliitilistetsüklite horisont on tavaliselt neli aastat, eelistatakse sageli lühiajalisi toetusmeetmeid (nt vanemahüvitis või ühekordsed toetused) pikaajaliste ja kulukate regionaalprogrammide arendamisele. [</text:span><text:a xlink:href="https://www.google.com/goto?url=CAESoAEB6zswFWRcjUuFf93_GIFqamDp2m-ZSC4fv8U-1JsTB0KWS9tnMpxzDoFxq5Pn53pGfqmO4klCzWS2IZMmldBIFcK3VvYDSNSfmiZqVkM2XRdwZYdK1Or6kCalDnioztCXtXU6S8qzMRXAYt5jiLRxEoLoBPryKO59nDTNLpZnZdbbk-IGfgLGSejn5Iuzq6I9XiuXPiUSCMnWCnGWEIqe" office:target-frame-name="_top" xlink:show="replace"><text:span text:style-name="T52">1</text:span></text:a><text:span text:style-name="T53">,<text:s/></text:span><text:a xlink:href="https://www.google.com/goto?url=CAESmQEB6zswFdHH-kgvxKFrE6bddgEodQbVeCixPBxjkd6Jim6gCfs22cR99UJuWBmm4fS8wmpiRFEKeGv6tOaqzqUL14jq4DvPg0UOKv4dVRYWkCRQmWBf_Wt5riGUSfpBWwyzkxSjRIPBe8J-YNyf-JXYpgZtypJNM9f7DEZkN7loWg9g7tSe7maId5HhNFHB83v7K5yZ0JAi59k" office:target-frame-name="_top" xlink:show="replace"><text:span text:style-name="T54">2</text:span></text:a><text:span text:style-name="T55">,<text:s/></text:span><text:a xlink:href="https://www.google.com/goto?url=CAESqgEB6zswFQDa1xV6P4mpI2Kb2gzWHSAYPSOMQtmKPL14wAu_25VlaYunZYt3hgO69qlOcPzwZdxDfcoBGkDASftPR74EadweJCKrSOQ4XxzbfOdGl4QVt_JkZhZ48bBzv43fI_cCl48tmwnyqaiJLeEgEsU6L5NlORdIgn_KAGiGNj4dYuxcw7_cFtDAWLOlQrak-wqmJh5eqZFZ475se8Z8yMm2KSCU-TByvw" office:target-frame-name="_top" xlink:show="replace"><text:span text:style-name="T56">3</text:span></text:a><text:span text:style-name="T57">]</text:span></text:p>
      <text:p text:style-name="P58">Summary</text:p>
      <text:p text:style-name="Normal"><text:span text:style-name="T59">Kuigi mitmed poliitilised jõud ja isikud (näiteks president Arnold Rüütel omal ajal) on programmile toetust avaldanud, on ERARE jäänud ametnike silmis<text:s/></text:span><text:span text:style-name="T60">liiga idealistlikuks ja keeruliseks projektiks</text:span><text:span text:style-name="T61">, mida on praeguses killustunud riigiaparaadis raske ellu viia. Lähemalt saab programmi ajaloost ja arengust lugeda<text:s/></text:span><text:a xlink:href="https://www.google.com/goto?url=CAESmQEB6zswFdHH-kgvxKFrE6bddgEodQbVeCixPBxjkd6Jim6gCfs22cR99UJuWBmm4fS8wmpiRFEKeGv6tOaqzqUL14jq4DvPg0UOKv4dVRYWkCRQmWBf_Wt5riGUSfpBWwyzkxSjRIPBe8J-YNyf-JXYpgZtypJNM9f7DEZkN7loWg9g7tSe7maId5HhNFHB83v7K5yZ0JAi59k" office:target-frame-name="_top" xlink:show="replace"><text:span text:style-name="T62">Külauudiste ülevaatest</text:span></text:a><text:span text:style-name="T63">. [</text:span><text:a xlink:href="https://www.google.com/goto?url=CAESXgHrOzAVWIMib-2VMLZCFG6Zl7RJsaMpwUwAqM7LDO7xPMf3BaaraXdnDyYA2bX1Mamu_HNNGwsAORZ7hVC2Sv0FdnebOC_-oYgrOmPDhdDm8LKM78xNns9crSsjdVA" office:target-frame-name="_top" xlink:show="replace"><text:span text:style-name="T64">1</text:span></text:a><text:span text:style-name="T65">,<text:s/></text:span><text:a xlink:href="https://www.google.com/goto?url=CAESawHrOzAV7XVXNw46Yt-0F7BSj8Ot-1jewS05aoKPdS4Y4Qoqli_AqNMMrnpTJB9vzNKBhL62v3cvuL4HQ77KdKYG_rVnouSHzKeXn-doaI2fryMVonO5QzUl_1Dyefy7tNRqLduxUAIHJ7Y9" office:target-frame-name="_top" xlink:show="replace"><text:span text:style-name="T66">2</text:span></text:a><text:span text:style-name="T67">,<text:s/></text:span><text:a xlink:href="https://www.google.com/goto?url=CAESqgEB6zswFQDa1xV6P4mpI2Kb2gzWHSAYPSOMQtmKPL14wAu_25VlaYunZYt3hgO69qlOcPzwZdxDfcoBGkDASftPR74EadweJCKrSOQ4XxzbfOdGl4QVt_JkZhZ48bBzv43fI_cCl48tmwnyqaiJLeEgEsU6L5NlORdIgn_KAGiGNj4dYuxcw7_cFtDAWLOlQrak-wqmJh5eqZFZ475se8Z8yMm2KSCU-TByvw" office:target-frame-name="_top" xlink:show="replace"><text:span text:style-name="T68">3</text:span></text:a><text:span text:style-name="T69">,<text:s/></text:span><text:a xlink:href="https://www.google.com/goto?url=CAESmQEB6zswFdHH-kgvxKFrE6bddgEodQbVeCixPBxjkd6Jim6gCfs22cR99UJuWBmm4fS8wmpiRFEKeGv6tOaqzqUL14jq4DvPg0UOKv4dVRYWkCRQmWBf_Wt5riGUSfpBWwyzkxSjRIPBe8J-YNyf-JXYpgZtypJNM9f7DEZkN7loWg9g7tSe7maId5HhNFHB83v7K5yZ0JAi59k" office:target-frame-name="_top" xlink:show="replace"><text:span text:style-name="T70">4</text:span></text:a><text:span text:style-name="T71">]</text:span></text:p>
      <text:p text:style-name="Normal"><text:span text:style-name="T72">AI vastused võivad sisaldada vigu.<text:s/></text:span><text:a xlink:href="https://support.google.com/websearch?p=aimode" office:target-frame-name="_top" xlink:show="replace"><text:span text:style-name="T73">Lisateave</text:span></text:a></text:p>
      <text:p text:style-name="Normal"/>
      <text:p text:style-name="Normal"/>
      <text:soft-page-break/>
      <text:p text:style-name="P74"><text:s text:c="3"/><text:s text:c="19"/>Professor Ülo Vooglaiu redaktsioon Al Mode vastusele</text:p>
      <text:p text:style-name="P75"/>
      <text:p text:style-name="NormalWeb"><text:span text:style-name="T76">Ü.V.:<text:s/></text:span><text:span text:style-name="T77">Tõstan minu meelest eriliselt olulise esile ja värvin selle<text:s/></text:span><text:span text:style-name="T78">punaseks</text:span><text:span text:style-name="T79">. Lisan mõne kommentaari. Need on kursiivis ja nende ette panen oma initsiaalid. Kahtlased kohad värvisin<text:s/></text:span><text:span text:style-name="T80">siniseks<text:s/></text:span></text:p>
      <text:p text:style-name="P81"/>
      <text:p text:style-name="P82"><text:span text:style-name="T83">AI vastus päringule:</text:span></text:p>
      <text:p text:style-name="P84"><text:span text:style-name="T85">Eesti Rahvastikutaaste Regionaalprogrammi (ERARE)</text:span><text:span text:style-name="T86"><text:s/>ei ole siiani riiklikult rakendatud eelkõige<text:s/></text:span><text:span text:style-name="T87">poliitilise tahte puudumise, riigiasutuste bürokraatliku killustatuse ja liigse tsentraliseerituse tõttu</text:span><text:span text:style-name="T88">. [</text:span><text:a xlink:href="https://www.google.com/goto?url=CAESmQEB6zswFdHH-kgvxKFrE6bddgEodQbVeCixPBxjkd6Jim6gCfs22cR99UJuWBmm4fS8wmpiRFEKeGv6tOaqzqUL14jq4DvPg0UOKv4dVRYWkCRQmWBf_Wt5riGUSfpBWwyzkxSjRIPBe8J-YNyf-JXYpgZtypJNM9f7DEZkN7loWg9g7tSe7maId5HhNFHB83v7K5yZ0JAi59k" office:target-frame-name="_top" xlink:show="replace"><text:span text:style-name="T89">1</text:span></text:a><text:span text:style-name="T90">,<text:s/></text:span><text:a xlink:href="https://www.google.com/goto?url=CAESawHrOzAV7XVXNw46Yt-0F7BSj8Ot-1jewS05aoKPdS4Y4Qoqli_AqNMMrnpTJB9vzNKBhL62v3cvuL4HQ77KdKYG_rVnouSHzKeXn-doaI2fryMVonO5QzUl_1Dyefy7tNRqLduxUAIHJ7Y9" office:target-frame-name="_top" xlink:show="replace"><text:span text:style-name="T91">2</text:span></text:a><text:span text:style-name="T92">]</text:span></text:p>
      <text:p text:style-name="NormalWeb"><text:span text:style-name="T93">   <text:s/></text:span><text:span text:style-name="T94">Ü.V.</text:span><text:span text:style-name="T95">  Õige! Nii on, aga on veel mitu asjaolu, millel on olnud oma osa. 1)<text:s/></text:span><text:span text:style-name="T96">Põhjendamatu autoriteedistruktuur,</text:span><text:span text:style-name="T97"><text:s/>milles ametnikud üritavad kõik salastada, lasevad asjatundjad lahti ja võtavad nende asemele omasuguseid, kes pingutavad, et olla ustav ja ei söanda üldse midagi otsustada. Küsimus ju selle ongi, et kuidas kujuneb just selline seltskond, kelle ei ole  (poliitilist) tahet kanda hoolt oma riigi ja rahva tuleviku pärast. </text:span></text:p>
      <text:p text:style-name="NormalWeb"><text:span text:style-name="T98">2)<text:s/></text:span><text:span text:style-name="T99">Vilets haridus.</text:span><text:span text:style-name="T100"> Võib olla ametnikud ei julge oma peaga midagi otsustada, sest ei saa kuigi hästi aru, millest (milliste tegurite süsteemist) sõltub see, mida oleks vaja reguleerida ja ei kujuta kuigi hästi ette, mis edasi juhtuma hakkab. Need, kes süsteemselt mõtelda ei oska, või ei julge, saavad vaid sobrada ja tegutseda kellelegi soodsa mulja kujundamiseks.</text:span></text:p>
      <text:p text:style-name="P101"><text:span text:style-name="T102">Kuigi programmi autorid (eesotsas Jaak Uibu ja Valter Aasmäega) on selle käivitamise eest võidelnud juba veerand sajandit, on see jäänud pelgalt teoreetiliseks visiooniks. [</text:span><text:a xlink:href="https://www.google.com/goto?url=CAESqgEB6zswFQDa1xV6P4mpI2Kb2gzWHSAYPSOMQtmKPL14wAu_25VlaYunZYt3hgO69qlOcPzwZdxDfcoBGkDASftPR74EadweJCKrSOQ4XxzbfOdGl4QVt_JkZhZ48bBzv43fI_cCl48tmwnyqaiJLeEgEsU6L5NlORdIgn_KAGiGNj4dYuxcw7_cFtDAWLOlQrak-wqmJh5eqZFZ475se8Z8yMm2KSCU-TByvw" office:target-frame-name="_top" xlink:show="replace"><text:span text:style-name="T103">1</text:span></text:a><text:span text:style-name="T104">,<text:s/></text:span><text:a xlink:href="https://www.google.com/goto?url=CAESmQEB6zswFdHH-kgvxKFrE6bddgEodQbVeCixPBxjkd6Jim6gCfs22cR99UJuWBmm4fS8wmpiRFEKeGv6tOaqzqUL14jq4DvPg0UOKv4dVRYWkCRQmWBf_Wt5riGUSfpBWwyzkxSjRIPBe8J-YNyf-JXYpgZtypJNM9f7DEZkN7loWg9g7tSe7maId5HhNFHB83v7K5yZ0JAi59k" office:target-frame-name="_top" xlink:show="replace"><text:span text:style-name="T105">2</text:span></text:a><text:span text:style-name="T106">]</text:span></text:p>
      <text:p text:style-name="P107">Peamised põhjused, miks ERARE on jäänud sahtlisse:</text:p>
      <text:p text:style-name="P108"><text:span text:style-name="T109">1. Riigiasutuste ülesed "silotornid"</text:span></text:p>
      <text:p text:style-name="P110"><text:span text:style-name="T111">Programmi käivitamist takistab<text:s/></text:span><text:span text:style-name="T112">ministeeriumide ja ametkondade vaheline koostöö puudumine</text:span><text:span text:style-name="T113">. ERARE on olemuselt<text:s/></text:span><text:span text:style-name="T114">terviklik programm</text:span><text:span text:style-name="T115">,<text:s/></text:span><text:span text:style-name="T116">mis seob kokku regionaalpoliitika, sündimuse, maaelu ja majanduse. </text:span></text:p>
      <text:p text:style-name="Normal"><text:span text:style-name="T117">     <text:s/></text:span><text:span text:style-name="T118">  </text:span><text:span text:style-name="T119">Ü.V.</text:span><text:span text:style-name="T120"><text:s/>Kui öelda, et ERARE on "terviklik programm", on tegemist liialdusega. Selleks, et kuhugi maale, oletame, et looduskaunisse kohta  elama asuda, seal maja ehitada, aga vaja on ka sellist tegevust, mille tulemustest saadavast tulust on võimalik ära elada...Selleks oleks tõepoolest vaja TERVIKLIKKU (loe: süsteemset) programmi. Kui selline on olemas, oleks vaja see avalikustada. </text:span><text:span text:style-name="T121"><text:s/></text:span></text:p>
      <text:p text:style-name="P122"><text:span text:style-name="T123">Eesti riigijuhtimises on aga harjutud probleeme lahendama kitsalt ametkondade kaupa – vastutust veeretatakse ühe ministeeriumi kaelast teisele ning<text:s/></text:span><text:span text:style-name="T124">puudub keskne institutsioon, mis võtaks sellise suure ja mitmetahulise reformi juhtida</text:span><text:span text:style-name="T125">. [</text:span><text:a xlink:href="https://www.google.com/goto?url=CAESawHrOzAV7XVXNw46Yt-0F7BSj8Ot-1jewS05aoKPdS4Y4Qoqli_AqNMMrnpTJB9vzNKBhL62v3cvuL4HQ77KdKYG_rVnouSHzKeXn-doaI2fryMVonO5QzUl_1Dyefy7tNRqLduxUAIHJ7Y9" office:target-frame-name="_top" xlink:show="replace"><text:span text:style-name="T126">1</text:span></text:a><text:span text:style-name="T127">,<text:s/></text:span><text:a xlink:href="https://www.google.com/goto?url=CAESmQEB6zswFdHH-kgvxKFrE6bddgEodQbVeCixPBxjkd6Jim6gCfs22cR99UJuWBmm4fS8wmpiRFEKeGv6tOaqzqUL14jq4DvPg0UOKv4dVRYWkCRQmWBf_Wt5riGUSfpBWwyzkxSjRIPBe8J-YNyf-JXYpgZtypJNM9f7DEZkN7loWg9g7tSe7maId5HhNFHB83v7K5yZ0JAi59k" office:target-frame-name="_top" xlink:show="replace"><text:span text:style-name="T128">2</text:span></text:a><text:span text:style-name="T129">,<text:s/></text:span><text:a xlink:href="https://www.google.com/goto?url=CAESqgEB6zswFQDa1xV6P4mpI2Kb2gzWHSAYPSOMQtmKPL14wAu_25VlaYunZYt3hgO69qlOcPzwZdxDfcoBGkDASftPR74EadweJCKrSOQ4XxzbfOdGl4QVt_JkZhZ48bBzv43fI_cCl48tmwnyqaiJLeEgEsU6L5NlORdIgn_KAGiGNj4dYuxcw7_cFtDAWLOlQrak-wqmJh5eqZFZ475se8Z8yMm2KSCU-TByvw" office:target-frame-name="_top" xlink:show="replace"><text:span text:style-name="T130">3</text:span></text:a><text:span text:style-name="T131">]</text:span></text:p>
      <text:p text:style-name="Normal"><text:span text:style-name="T132">         <text:s/></text:span><text:span text:style-name="T133"> </text:span><text:span text:style-name="T134">Ü.V.<text:s/></text:span><text:span text:style-name="T135">Ülikoolides , kõrgkoolides (endistes tehnikumides) ja nn kutsekoolides võimaldatakse erialaõpet. Eesti koolivõrgus ei ole sellist kohta, kus oleks võimalik saada ettevalmistust juhtimiseks, haldamiseks, hõivamiseks, sidustamiseks ja siis ka teostuseks vajaliku valmiduse  kujunemiseks. </text:span><text:span text:style-name="T136"><text:s/></text:span></text:p>
      <text:p text:style-name="P137"><text:span text:style-name="T138">2. Riikliku suuna hoidmine tsentraliseerimisel</text:span></text:p>
      <text:p text:style-name="P139"><text:span text:style-name="T140">Eesti<text:s/></text:span><text:span text:style-name="T141">regionaalpoliitika on viimastel aastakümnetel liikunud pigem tsentraliseerimise suunas</text:span><text:span text:style-name="T142">. Elu ja töökohad on koondunud suurematesse linnadesse ja nende ümbrusesse. </text:span></text:p>
      <text:p text:style-name="Normal"><text:span text:style-name="T143">       <text:s/></text:span><text:span text:style-name="T144">Ü.V.</text:span><text:span text:style-name="T145"> </text:span><text:span text:style-name="T146">Eestis ei ole ühiskonnateadust.</text:span><text:span text:style-name="T147"><text:s/>Vaja oleks teada, MIKS on selline suund kujunenud. "Majandusteadlasi" on mitu tuhat, aga sellest, et efektiivsus on süsteemsuse funktsioon, ei ole õnnestunud veel aru saada.  Vaja oleks  vastata küsimusele, kas<text:s/></text:span><text:soft-page-break/><text:span text:style-name="T148">tsentraliseerimise suunas liikumine on mingite ametnike tahtelise tegutsemise tagajärg, või reformierakonna aastakümneid lehvitatud ja mantrana korratud loosungi tagajärg, et maksuerisusi ei tohi olla, et maksud peavad olema kõikjal ühesugused, olenemata infrastruktuurist ja muudest tingimustest. Võib olla on mõjunud mingi muu põhjus?</text:span><text:span text:style-name="T149"><text:s/></text:span></text:p>
      <text:p text:style-name="P150"><text:span text:style-name="T151">ERARE pakub aga täiesti vastupidist visiooni – Konstantin Pätsi aegse asumipoliitika eeskujul noorte perede aktiivset maale suunamist ja sinna elama asutamist. Riiklikul tasandil pole leitud piisavalt poliitilist julgust ega veendumust, et hakata turgu ja inimeste liikumist nii radikaalsete meetmetega suunama. [</text:span><text:a xlink:href="https://www.google.com/goto?url=CAESXgHrOzAVWIMib-2VMLZCFG6Zl7RJsaMpwUwAqM7LDO7xPMf3BaaraXdnDyYA2bX1Mamu_HNNGwsAORZ7hVC2Sv0FdnebOC_-oYgrOmPDhdDm8LKM78xNns9crSsjdVA" office:target-frame-name="_top" xlink:show="replace"><text:span text:style-name="T152">1</text:span></text:a><text:span text:style-name="T153">,<text:s/></text:span><text:a xlink:href="https://www.google.com/goto?url=CAESmQEB6zswFdHH-kgvxKFrE6bddgEodQbVeCixPBxjkd6Jim6gCfs22cR99UJuWBmm4fS8wmpiRFEKeGv6tOaqzqUL14jq4DvPg0UOKv4dVRYWkCRQmWBf_Wt5riGUSfpBWwyzkxSjRIPBe8J-YNyf-JXYpgZtypJNM9f7DEZkN7loWg9g7tSe7maId5HhNFHB83v7K5yZ0JAi59k" office:target-frame-name="_top" xlink:show="replace"><text:span text:style-name="T154">2</text:span></text:a><text:span text:style-name="T155">,<text:s/></text:span><text:a xlink:href="https://www.google.com/goto?url=CAESqgEB6zswFQDa1xV6P4mpI2Kb2gzWHSAYPSOMQtmKPL14wAu_25VlaYunZYt3hgO69qlOcPzwZdxDfcoBGkDASftPR74EadweJCKrSOQ4XxzbfOdGl4QVt_JkZhZ48bBzv43fI_cCl48tmwnyqaiJLeEgEsU6L5NlORdIgn_KAGiGNj4dYuxcw7_cFtDAWLOlQrak-wqmJh5eqZFZ475se8Z8yMm2KSCU-TByvw" office:target-frame-name="_top" xlink:show="replace"><text:span text:style-name="T156">3</text:span></text:a><text:span text:style-name="T157">]</text:span></text:p>
      <text:p text:style-name="Normal"><text:span text:style-name="T158">     <text:s/></text:span><text:span text:style-name="T159"> <text:s/></text:span><text:span text:style-name="T160">Ü.V.</text:span><text:span text:style-name="T161"><text:s/>Vabadussõja  järgsel ajal oli töövahendiks HOBUNE. Praegune põllumajandustehnika on ka 30 aasta tagusega võrreldes teistsugune. </text:span><text:span text:style-name="T162"><text:s/></text:span></text:p>
      <text:p text:style-name="P163"><text:span text:style-name="T164">3. Rahaliste vahendite ja pikaajalise visiooni puudumine</text:span></text:p>
      <text:p text:style-name="P165"><text:span text:style-name="T166">Noorte perede maapiirkondadesse toomine, neile elamispindade ja vajaliku sotsiaalse infrastruktuuri (lasteaiad, koolid, teed, arstiabi) tagamine nõuab hiiglaslikke pikaajalisi investeeringuid. Kuna<text:s/></text:span><text:span text:style-name="T167">Eesti valitsuste ja poliitilistetsüklite horisont on tavaliselt neli aastat, eelistatakse sageli lühiajalisi toetusmeetmeid<text:s/></text:span><text:span text:style-name="T168">(nt vanemahüvitis või ühekordsed toetused) pikaajaliste ja kulukate regionaalprogrammide arendamisele. [</text:span><text:a xlink:href="https://www.google.com/goto?url=CAESoAEB6zswFWRcjUuFf93_GIFqamDp2m-ZSC4fv8U-1JsTB0KWS9tnMpxzDoFxq5Pn53pGfqmO4klCzWS2IZMmldBIFcK3VvYDSNSfmiZqVkM2XRdwZYdK1Or6kCalDnioztCXtXU6S8qzMRXAYt5jiLRxEoLoBPryKO59nDTNLpZnZdbbk-IGfgLGSejn5Iuzq6I9XiuXPiUSCMnWCnGWEIqe" office:target-frame-name="_top" xlink:show="replace"><text:span text:style-name="T169">1</text:span></text:a><text:span text:style-name="T170">,<text:s/></text:span><text:a xlink:href="https://www.google.com/goto?url=CAESmQEB6zswFdHH-kgvxKFrE6bddgEodQbVeCixPBxjkd6Jim6gCfs22cR99UJuWBmm4fS8wmpiRFEKeGv6tOaqzqUL14jq4DvPg0UOKv4dVRYWkCRQmWBf_Wt5riGUSfpBWwyzkxSjRIPBe8J-YNyf-JXYpgZtypJNM9f7DEZkN7loWg9g7tSe7maId5HhNFHB83v7K5yZ0JAi59k" office:target-frame-name="_top" xlink:show="replace"><text:span text:style-name="T171">2</text:span></text:a><text:span text:style-name="T172">,<text:s/></text:span><text:a xlink:href="https://www.google.com/goto?url=CAESqgEB6zswFQDa1xV6P4mpI2Kb2gzWHSAYPSOMQtmKPL14wAu_25VlaYunZYt3hgO69qlOcPzwZdxDfcoBGkDASftPR74EadweJCKrSOQ4XxzbfOdGl4QVt_JkZhZ48bBzv43fI_cCl48tmwnyqaiJLeEgEsU6L5NlORdIgn_KAGiGNj4dYuxcw7_cFtDAWLOlQrak-wqmJh5eqZFZ475se8Z8yMm2KSCU-TByvw" office:target-frame-name="_top" xlink:show="replace"><text:span text:style-name="T173">3</text:span></text:a><text:span text:style-name="T174">]</text:span></text:p>
      <text:p text:style-name="Normal"><text:span text:style-name="T175">     <text:s/></text:span><text:span text:style-name="T176"> <text:s/></text:span><text:span text:style-name="T177">Ü.V.<text:s/></text:span><text:span text:style-name="T178">Riigikogu liikmetel ei ole tegelikult ei õigusi ega kohustusi millegi tegemiseks ega vastutust millegi eest kellegi ees. Absurd, mida kõik on kogu aeg teadnud ja... maha vaikinud. Kas selle pärast on kellelgi kuskil HÄBI? Seda ei ole veel kuulda ega näha olnud. </text:span><text:span text:style-name="T179"><text:s/></text:span></text:p>
      <text:p text:style-name="P180"><text:span text:style-name="T181">Summary</text:span></text:p>
      <text:p text:style-name="P182"><text:span text:style-name="T183">Kuigi mitmed poliitilised jõud ja isikud (näiteks president Arnold Rüütel omal ajal) on programmile toetust avaldanud, on ERARE jäänud ametnike silmis<text:s/></text:span><text:span text:style-name="T184">liiga idealistlikuks ja keeruliseks projektiks</text:span><text:span text:style-name="T185">, mida on praeguses killustunud riigiaparaadis<text:s/></text:span><text:span text:style-name="T186">raske</text:span><text:span text:style-name="T187"><text:s/>ellu viia. Lähemalt saab programmi ajaloost ja arengust lugeda<text:s/></text:span><text:a xlink:href="https://www.google.com/goto?url=CAESmQEB6zswFdHH-kgvxKFrE6bddgEodQbVeCixPBxjkd6Jim6gCfs22cR99UJuWBmm4fS8wmpiRFEKeGv6tOaqzqUL14jq4DvPg0UOKv4dVRYWkCRQmWBf_Wt5riGUSfpBWwyzkxSjRIPBe8J-YNyf-JXYpgZtypJNM9f7DEZkN7loWg9g7tSe7maId5HhNFHB83v7K5yZ0JAi59k" office:target-frame-name="_top" xlink:show="replace"><text:span text:style-name="T188">Külauudiste ülevaatest</text:span></text:a><text:span text:style-name="T189">. [</text:span><text:a xlink:href="https://www.google.com/goto?url=CAESXgHrOzAVWIMib-2VMLZCFG6Zl7RJsaMpwUwAqM7LDO7xPMf3BaaraXdnDyYA2bX1Mamu_HNNGwsAORZ7hVC2Sv0FdnebOC_-oYgrOmPDhdDm8LKM78xNns9crSsjdVA" office:target-frame-name="_top" xlink:show="replace"><text:span text:style-name="T190">1</text:span></text:a><text:span text:style-name="T191">,<text:s/></text:span><text:a xlink:href="https://www.google.com/goto?url=CAESawHrOzAV7XVXNw46Yt-0F7BSj8Ot-1jewS05aoKPdS4Y4Qoqli_AqNMMrnpTJB9vzNKBhL62v3cvuL4HQ77KdKYG_rVnouSHzKeXn-doaI2fryMVonO5QzUl_1Dyefy7tNRqLduxUAIHJ7Y9" office:target-frame-name="_top" xlink:show="replace"><text:span text:style-name="T192">2</text:span></text:a><text:span text:style-name="T193">,<text:s/></text:span><text:a xlink:href="https://www.google.com/goto?url=CAESqgEB6zswFQDa1xV6P4mpI2Kb2gzWHSAYPSOMQtmKPL14wAu_25VlaYunZYt3hgO69qlOcPzwZdxDfcoBGkDASftPR74EadweJCKrSOQ4XxzbfOdGl4QVt_JkZhZ48bBzv43fI_cCl48tmwnyqaiJLeEgEsU6L5NlORdIgn_KAGiGNj4dYuxcw7_cFtDAWLOlQrak-wqmJh5eqZFZ475se8Z8yMm2KSCU-TByvw" office:target-frame-name="_top" xlink:show="replace"><text:span text:style-name="T194">3</text:span></text:a><text:span text:style-name="T195">,<text:s/></text:span><text:a xlink:href="https://www.google.com/goto?url=CAESmQEB6zswFdHH-kgvxKFrE6bddgEodQbVeCixPBxjkd6Jim6gCfs22cR99UJuWBmm4fS8wmpiRFEKeGv6tOaqzqUL14jq4DvPg0UOKv4dVRYWkCRQmWBf_Wt5riGUSfpBWwyzkxSjRIPBe8J-YNyf-JXYpgZtypJNM9f7DEZkN7loWg9g7tSe7maId5HhNFHB83v7K5yZ0JAi59k" office:target-frame-name="_top" xlink:show="replace"><text:span text:style-name="T196">4</text:span></text:a><text:span text:style-name="T197">]</text:span></text:p>
      <text:p text:style-name="NormalWeb"><text:span text:style-name="T198">     </text:span><text:span text:style-name="T199"><text:s/>Ü.V.</text:span><text:span text:style-name="T200"><text:s/>Sõna "raske" tähendab siin<text:s/></text:span><text:span text:style-name="T201">VÕIMATU</text:span><text:span text:style-name="T202">. </text:span></text:p>
      <text:p text:style-name="NormalWeb"><text:span text:style-name="T203">         RAHVASTIKUTAASTE PROGRAMMI LOOMINE TULEKS UUESTI KÄSILE VÕTTA, st ERARE -le on vaja õmmelda "uus kuub". </text:span></text:p>
      <text:p text:style-name="P204"><text:span text:style-name="T205">AI vastused võivad sisaldada vigu.<text:s/></text:span><text:a xlink:href="https://support.google.com/websearch?p=aimode" office:target-frame-name="_top" xlink:show="replace"><text:span text:style-name="T206">Lisateave</text:span></text:a></text:p>
      <text:p text:style-name="P207"> </text:p>
      <text:p text:style-name="P20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ptos" svg:font-family="Aptos" style:font-family-generic="swiss" style:font-pitch="variable"/>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4%"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t" fo:country="EE"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fo:line-height="104%"/>
      <style:text-properties style:font-name="Calibri Light" style:font-name-asian="Times New Roman" style:font-name-complex="Times New Roman" fo:color="#2F5496" style:letter-kerning="true"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fo:line-height="104%"/>
      <style:text-properties style:font-name="Calibri Light" style:font-name-asian="Times New Roman" style:font-name-complex="Times New Roman" fo:color="#2F5496" style:letter-kerning="true"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fo:line-height="104%"/>
      <style:text-properties style:font-name-asian="Times New Roman" style:font-name-complex="Times New Roman" fo:color="#2F5496" style:letter-kerning="true"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fo:line-height="104%"/>
      <style:text-properties style:font-name-asian="Times New Roman" style:font-name-complex="Times New Roman" fo:font-style="italic" style:font-style-asian="italic" style:font-style-complex="italic" fo:color="#2F5496" style:letter-kerning="true"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fo:line-height="104%"/>
      <style:text-properties style:font-name-asian="Times New Roman" style:font-name-complex="Times New Roman" fo:color="#2F5496" style:letter-kerning="true" fo:hyphenate="false"/>
    </style:style>
    <style:style style:name="Heading6" style:display-name="Heading 6" style:family="paragraph" style:parent-style-name="Normal" style:next-style-name="Normal" style:default-outline-level="6">
      <style:paragraph-properties fo:keep-with-next="always" fo:keep-together="always" fo:margin-top="0.0277in" fo:line-height="104%"/>
      <style:text-properties style:font-name-asian="Times New Roman" style:font-name-complex="Times New Roman" fo:font-style="italic" style:font-style-asian="italic" style:font-style-complex="italic" fo:color="#595959" style:letter-kerning="true" fo:hyphenate="false"/>
    </style:style>
    <style:style style:name="Heading7" style:display-name="Heading 7" style:family="paragraph" style:parent-style-name="Normal" style:next-style-name="Normal" style:default-outline-level="7">
      <style:paragraph-properties fo:keep-with-next="always" fo:keep-together="always" fo:margin-top="0.0277in" fo:line-height="104%"/>
      <style:text-properties style:font-name-asian="Times New Roman" style:font-name-complex="Times New Roman" fo:color="#595959" style:letter-kerning="true" fo:hyphenate="false"/>
    </style:style>
    <style:style style:name="Heading8" style:display-name="Heading 8" style:family="paragraph" style:parent-style-name="Normal" style:next-style-name="Normal" style:default-outline-level="8">
      <style:paragraph-properties fo:keep-with-next="always" fo:keep-together="always" fo:line-height="104%"/>
      <style:text-properties style:font-name-asian="Times New Roman" style:font-name-complex="Times New Roman" fo:font-style="italic" style:font-style-asian="italic" style:font-style-complex="italic" fo:color="#272727" style:letter-kerning="true" fo:hyphenate="false"/>
    </style:style>
    <style:style style:name="Heading9" style:display-name="Heading 9" style:family="paragraph" style:parent-style-name="Normal" style:next-style-name="Normal" style:default-outline-level="9">
      <style:paragraph-properties fo:keep-with-next="always" fo:keep-together="always" fo:line-height="104%"/>
      <style:text-properties style:font-name-asian="Times New Roman" style:font-name-complex="Times New Roman" fo:color="#272727" style:letter-kerning="true" fo:hyphenate="false"/>
    </style:style>
    <style:style style:name="Normal" style:display-name="Normal" style:family="paragraph">
      <style:paragraph-properties fo:margin-bottom="0in" fo:line-height="100%"/>
      <style:text-properties style:font-name-complex="Calibri" style:letter-kerning="false" fo:hyphenate="false"/>
    </style:style>
    <style:style style:name="DefaultParagraphFont" style:display-name="Default Paragraph Font" style:family="text"/>
    <style:style style:name="Heading1Char" style:display-name="Heading 1 Char" style:family="text" style:parent-style-name="DefaultParagraphFont">
      <style:text-properties style:font-name="Calibri Light" style:font-name-asian="Times New Roman" style:font-name-complex="Times New Roman" fo:color="#2F5496" fo:font-size="20pt" style:font-size-asian="20pt" style:font-size-complex="20pt"/>
    </style:style>
    <style:style style:name="Heading2Char" style:display-name="Heading 2 Char" style:family="text" style:parent-style-name="DefaultParagraphFont">
      <style:text-properties style:font-name="Calibri Light" style:font-name-asian="Times New Roman" style:font-name-complex="Times New Roman" fo:color="#2F5496"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2F5496"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2F5496"/>
    </style:style>
    <style:style style:name="Heading5Char" style:display-name="Heading 5 Char" style:family="text" style:parent-style-name="DefaultParagraphFont">
      <style:text-properties style:font-name-asian="Times New Roman" style:font-name-complex="Times New Roman" fo:color="#2F5496"/>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fo:margin-bottom="0.0555in"/>
      <style:text-properties style:font-name="Calibri Light"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paragraph-properties fo:margin-bottom="0.1111in" fo:line-height="104%"/>
      <style:text-properties style:font-name-asian="Times New Roman" style:font-name-complex="Times New Roman" fo:color="#595959" fo:letter-spacing="0.0104in" style:letter-kerning="true"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fo:margin-bottom="0.1111in" fo:line-height="104%"/>
      <style:text-properties style:font-name-complex="Times New Roman" fo:font-style="italic" style:font-style-asian="italic" style:font-style-complex="italic" fo:color="#404040" style:letter-kerning="true"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fo:margin-bottom="0.1111in" fo:line-height="104%" fo:margin-left="0.5in">
        <style:tab-stops/>
      </style:paragraph-properties>
      <style:text-properties style:font-name-complex="Times New Roman" style:letter-kerning="true" fo:hyphenate="false"/>
    </style:style>
    <style:style style:name="IntenseEmphasis" style:display-name="Intense Emphasis" style:family="text" style:parent-style-name="DefaultParagraphFont">
      <style:text-properties fo:font-style="italic" style:font-style-asian="italic" style:font-style-complex="italic" fo:color="#2F5496"/>
    </style:style>
    <style:style style:name="IntenseQuote" style:display-name="Intense Quote" style:family="paragraph" style:parent-style-name="Normal" style:next-style-name="Normal">
      <style:paragraph-properties fo:border-top="0.0069in solid #2F5496" fo:border-left="none" fo:border-bottom="0.0069in solid #2F5496" fo:border-right="none" fo:padding-top="0.1388in" fo:padding-left="0in" fo:padding-bottom="0.1388in" fo:padding-right="0in" style:shadow="none" fo:text-align="center" fo:margin-top="0.25in" fo:margin-bottom="0.25in" fo:line-height="104%" fo:margin-left="0.6in" fo:margin-right="0.6in">
        <style:tab-stops/>
      </style:paragraph-properties>
      <style:text-properties style:font-name-complex="Times New Roman" fo:font-style="italic" style:font-style-asian="italic" style:font-style-complex="italic" fo:color="#2F5496" style:letter-kerning="true" fo:hyphenate="false"/>
    </style:style>
    <style:style style:name="IntenseQuoteChar" style:display-name="Intense Quote Char" style:family="text" style:parent-style-name="DefaultParagraphFont">
      <style:text-properties fo:font-style="italic" style:font-style-asian="italic" style:font-style-complex="italic" fo:color="#2F5496"/>
    </style:style>
    <style:style style:name="IntenseReference" style:display-name="Intense Reference" style:family="text" style:parent-style-name="DefaultParagraphFont">
      <style:text-properties fo:font-weight="bold" style:font-weight-asian="bold" style:font-weight-complex="bold" fo:font-variant="small-caps" fo:color="#2F5496" fo:letter-spacing="0.0034in"/>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NormalWeb" style:display-name="Normal (Web)" style:family="paragraph" style:parent-style-name="Normal">
      <style:paragraph-properties style:vertical-align="auto" fo:margin-top="0.0694in" fo:margin-bottom="0.0694in"/>
      <style:text-properties style:font-name="Aptos" style:font-name-complex="Aptos" fo:color="#000000" fo:font-size="12pt" style:font-size-asian="12pt" style:font-size-complex="12pt" style:language-asian="et" style:country-asian="EE"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Jaak</meta:initial-creator>
    <dc:creator>Jaak</dc:creator>
    <meta:creation-date>2026-08-31T05:00:00Z</meta:creation-date>
    <dc:date>2026-08-31T06:34:00Z</dc:date>
    <meta:template xlink:href="Normal.dotm" xlink:type="simple"/>
    <meta:editing-cycles>9</meta:editing-cycles>
    <meta:editing-duration>PT5160S</meta:editing-duration>
    <meta:document-statistic meta:page-count="3" meta:paragraph-count="34" meta:word-count="2513" meta:character-count="17060" meta:row-count="121" meta:non-whitespace-character-count="14581"/>
  </office:meta>
</office:document-meta>
</file>